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81e8601393576d6e349401d556525b1.png"/>
  <manifest:file-entry manifest:media-type="image/gif" manifest:full-path="Pictures/6595a1ff4d769af32c6b27d4871c408e.gif"/>
  <manifest:file-entry manifest:media-type="image/gif" manifest:full-path="Pictures/c5d879928220b2a0933fd2e62963eee5.gif"/>
  <manifest:file-entry manifest:media-type="image/png" manifest:full-path="Pictures/c8968b8d1687743abdf4a7f3a9744bd9.png"/>
  <manifest:file-entry manifest:media-type="image/png" manifest:full-path="Pictures/63efbbe494921295a8f970376d95bd5d.png"/>
  <manifest:file-entry manifest:media-type="image/png" manifest:full-path="Pictures/0c255de485fd8b37a90093976ac22c52.png"/>
  <manifest:file-entry manifest:media-type="image/png" manifest:full-path="Pictures/2d11bf58009571cdce2081ba8a8b97d1.png"/>
  <manifest:file-entry manifest:media-type="image/png" manifest:full-path="Pictures/64d99deaff35b64c02934ae07feb449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tispam-antivirus-antipub"/><text:bookmark-start text:name="__RefHeading___mailcleaner-solution-anti-spamantivirusanti-pub_1"/><text:bookmark-start text:name="mailcleaner-solution-anti-spamantivirusanti-pub"/>Mailcleaner - Solution Anti-SPAM/Antivirus/Anti-PUB<text:bookmark-end text:name="__RefHeading___mailcleaner-solution-anti-spamantivirusanti-pub_1"/><text:bookmark-end text:name="mailcleaner-solution-anti-spamantivirusanti-pub"/></text:h>
      <text:p text:style-name="Text_20_body">Pour garantir une efficacité du filtrage de vos e-mails, SOS-Data a choisi d'être revendeur de la solution Mailcleaner. Notre solution de cloud anti-spam, antivirus et Anti-pub est basé sur le système de Mailcleaner.</text:p>
      <text:h text:style-name="Heading_20_1" text:outline-level="1"><text:bookmark-start text:name="__RefHeading___gerer-les-e-mails-bloques_2"/><text:bookmark-start text:name="gerer-les-e-mails-bloques"/>Gérer les e-mails bloqués<text:bookmark-end text:name="__RefHeading___gerer-les-e-mails-bloques_2"/><text:bookmark-end text:name="gerer-les-e-mails-bloques"/></text:h>
      <text:h text:style-name="Heading_20_2" text:outline-level="2"><text:bookmark-start text:name="__RefHeading___liberer-un-message-place-en-quarantaine_3"/><text:bookmark-start text:name="liberer-un-message-place-en-quarantaine"/>Libérer un message placé en quarantaine<text:bookmark-end text:name="__RefHeading___liberer-un-message-place-en-quarantaine_3"/><text:bookmark-end text:name="liberer-un-message-place-en-quarantaine"/></text:h>
      <text:p text:style-name="Text_20_body">MailCleaner vous transmet quotidiennement un rapport des mails qu'il a jugé indésirables :</text:p>
      <text:p text:style-name="Text_20_body"><draw:frame draw:style-name="media" draw:name="0" text:anchor-type="as-char" draw:z-index="0" svg:width="13.229166666667cm" svg:height="8.3241495571659cm"><draw:image xlink:href="Pictures/a81e8601393576d6e349401d556525b1.png" xlink:type="simple" xlink:show="embed" xlink:actuate="onLoad"/></draw:frame></text:p>
      <text:p text:style-name="Text_20_body">Il peut arriver que des mails soient classés comme indésirables par erreur.  Voici la procédure à suivre pour sortir un mail de la zone de quarantaine :</text:p>
      <text:list text:style-name="Numbering_20_1" text:continue-numbering="false">
        <text:list-item>
          <text:p text:style-name="Numbering_20_1_Content_First"> S'assurer que le message est bien celui que l'on attend avec l'aperçu du message. <draw:frame draw:style-name="media" draw:name="1" text:anchor-type="as-char" draw:z-index="1" svg:width="0.42333333333333cm" svg:height="0.60854166666667cm"><draw:image xlink:href="Pictures/6595a1ff4d769af32c6b27d4871c408e.gif" xlink:type="simple" xlink:show="embed" xlink:actuate="onLoad"/></draw:frame>  </text:p>
        </text:list-item>
        <text:list-item>
          <text:p text:style-name="Numbering_20_1_Content_Last"> Libérer le message pour le recevoir dans la boite de réception <draw:frame draw:style-name="media" draw:name="2" text:anchor-type="as-char" draw:z-index="2" svg:width="0.42333333333333cm" svg:height="0.60854166666667cm"><draw:image xlink:href="Pictures/c5d879928220b2a0933fd2e62963eee5.gif" xlink:type="simple" xlink:show="embed" xlink:actuate="onLoad"/></draw:frame> <text:line-break/>Une fenêtre s'ouvre pour vous confirmer la prise en compte de la demande. <text:line-break/><draw:frame draw:style-name="media" draw:name="3" text:anchor-type="as-char" draw:z-index="3" svg:width="13.229166666667cm" svg:height="3.3218612334802cm"><draw:image xlink:href="Pictures/c8968b8d1687743abdf4a7f3a9744bd9.png" xlink:type="simple" xlink:show="embed" xlink:actuate="onLoad"/></draw:frame></text:p>
        </text:list-item>
      </text:list>
      <text:h text:style-name="Heading_20_2" text:outline-level="2"><text:bookmark-start text:name="__RefHeading___ajouter-un-destinataire-autorise-en-liste-blanche_4"/><text:bookmark-start text:name="ajouter-un-destinataire-autorise-en-liste-blanche"/>Ajouter un destinataire autorisé en liste blanche<text:bookmark-end text:name="__RefHeading___ajouter-un-destinataire-autorise-en-liste-blanche_4"/><text:bookmark-end text:name="ajouter-un-destinataire-autorise-en-liste-blanche"/></text:h>
      <text:p text:style-name="Text_20_body">Lorsque des mails d'une adresse légitime sont régulièrement placés en quarantaine, vous pouvez indiquer à MailCleaner qu'il ne doit pas les bloquer en ajoutant l'adresse en <text:span text:style-name="Strong_20_Emphasis">liste blanche</text:span>.
Pour cela, accédez à l'interface de gestion de votre compte en cliquant sur le lien indiqué dans l'en-tête du rapport quotidien :</text:p>
      <text:p text:style-name="Text_20_body"><draw:frame draw:style-name="media" draw:name="4" text:anchor-type="as-char" draw:z-index="4" svg:width="14.552083333333cm" svg:height="3.2711244430944cm"><draw:image xlink:href="Pictures/63efbbe494921295a8f970376d95bd5d.png" xlink:type="simple" xlink:show="embed" xlink:actuate="onLoad"/></draw:frame></text:p>
      <text:p text:style-name="Text_20_body">Choisissez le menu <text:span text:style-name="Strong_20_Emphasis">Configuration</text:span> (1) puis <text:span text:style-name="Strong_20_Emphasis">Liste blanche</text:span> (2). Renseignez <text:span text:style-name="Strong_20_Emphasis">l'adresse e-mail à autoriser</text:span> dans le champ <text:span text:style-name="Strong_20_Emphasis">Adresse</text:span> et cliquez sur <text:span text:style-name="Strong_20_Emphasis">Ajouter l'adresse</text:span> pour valider.</text:p>
      <text:p text:style-name="Text_20_body"><draw:frame draw:style-name="media" draw:name="5" text:anchor-type="as-char" draw:z-index="5" svg:width="15.875cm" svg:height="9.8372950819672cm"><draw:image xlink:href="Pictures/0c255de485fd8b37a90093976ac22c52.png" xlink:type="simple" xlink:show="embed" xlink:actuate="onLoad"/></draw:frame></text:p>
      <text:h text:style-name="Heading_20_2" text:outline-level="2"><text:bookmark-start text:name="__RefHeading___bloquer-une-adresse-indesirable-en-l-ajoutant-en-liste-noire_5"/><text:bookmark-start text:name="bloquer-une-adresse-indesirable-en-l-ajoutant-en-liste-noire"/>Bloquer une adresse indésirable en l'ajoutant en liste noire<text:bookmark-end text:name="__RefHeading___bloquer-une-adresse-indesirable-en-l-ajoutant-en-liste-noire_5"/><text:bookmark-end text:name="bloquer-une-adresse-indesirable-en-l-ajoutant-en-liste-noire"/></text:h>
      <text:p text:style-name="Text_20_body">Vous pouvez indiquer explicitement à MailCleaner de bloquer les mails provenant d'une certaine adresse en ajoutant celle-ci en <text:span text:style-name="Strong_20_Emphasis">liste noire</text:span></text:p>
      <text:p text:style-name="Text_20_body">Choisissez le menu <text:span text:style-name="Strong_20_Emphasis">Configuration</text:span> (1) puis <text:span text:style-name="Strong_20_Emphasis">Liste noire</text:span> (2). Renseignez <text:span text:style-name="Strong_20_Emphasis">l'adresse e-mail à bloquer</text:span> dans le champ <text:span text:style-name="Strong_20_Emphasis">Adresse</text:span> et cliquez sur <text:span text:style-name="Strong_20_Emphasis">Ajouter l'adresse</text:span> pour valider.</text:p>
      <text:p text:style-name="Text_20_body"><draw:frame draw:style-name="media" draw:name="6" text:anchor-type="as-char" draw:z-index="6" svg:width="15.875cm" svg:height="9.5638919821826cm"><draw:image xlink:href="Pictures/2d11bf58009571cdce2081ba8a8b97d1.png" xlink:type="simple" xlink:show="embed" xlink:actuate="onLoad"/></draw:frame></text:p>
      <text:h text:style-name="Heading_20_2" text:outline-level="2"><text:bookmark-start text:name="__RefHeading___accepter-une-newsletter_6"/><text:bookmark-start text:name="accepter-une-newsletter"/>Accepter une newsletter<text:bookmark-end text:name="__RefHeading___accepter-une-newsletter_6"/><text:bookmark-end text:name="accepter-une-newsletter"/></text:h>
      <text:p text:style-name="Text_20_body">Le rapport quotidien de MailCleaner vous informe des mails bloqués car considérés comme spam ou pub.<text:line-break/>
Lorsque des newsletter légitimes sont bloquées il est possible de les autoriser.<text:line-break/>
Pour cela, <text:span text:style-name="Strong_20_Emphasis">accédez à l'interface de gestion de votre compte</text:span> en cliquant sur le lien indiqué dans l'en-tête du rapport quotidien :</text:p>
      <text:p text:style-name="Text_20_body"><draw:frame draw:style-name="media" draw:name="7" text:anchor-type="as-char" draw:z-index="7" svg:width="15.875cm" svg:height="3.5684993924666cm"><draw:image xlink:href="Pictures/63efbbe494921295a8f970376d95bd5d.png" xlink:type="simple" xlink:show="embed" xlink:actuate="onLoad"/></draw:frame></text:p>
      <text:p text:style-name="Text_20_body">Cliquez sur le bouton <text:span text:style-name="Strong_20_Emphasis">Accepter cette newsletter</text:span> pour indiquer à MailCleaner de ne plus la bloquer.</text:p>
      <text:p text:style-name="Text_20_body"><draw:frame draw:style-name="media" draw:name="8" text:anchor-type="as-char" draw:z-index="8" svg:width="18.520833333333cm" style:rel-width="100%" svg:height="2.6916706769329cm" style:rel-height="scale"><draw:image xlink:href="Pictures/64d99deaff35b64c02934ae07feb449d.png" xlink:type="simple" xlink:show="embed" xlink:actuate="onLoad"/></draw:frame></text:p>
      <text:p text:style-name="Text_20_body">Le mail est automatiquement <text:span text:style-name="Strong_20_Emphasis">renvoyé dans votre boite de réception</text:span> et ne sera plus bloqué par MailCleaner</text:p>
      <text:p text:style-name="Text_20_body"><text:line-break/>
<text:line-break/></text:p>
      <text:h text:style-name="Heading_20_1" text:outline-level="1"><text:bookmark-start text:name="__RefHeading___fonctionnalites-avancees_7"/><text:bookmark-start text:name="fonctionnalites-avancees"/>Fonctionnalités avancées<text:bookmark-end text:name="__RefHeading___fonctionnalites-avancees_7"/><text:bookmark-end text:name="fonctionnalites-avancees"/></text:h>
      <text:h text:style-name="Heading_20_2" text:outline-level="2"><text:bookmark-start text:name="__RefHeading___espace-de-gestion-mailcleaner_8"/><text:bookmark-start text:name="espace-de-gestion-mailcleaner"/>Espace de gestion Mailcleaner<text:bookmark-end text:name="__RefHeading___espace-de-gestion-mailcleaner_8"/><text:bookmark-end text:name="espace-de-gestion-mailcleaner"/></text:h>
      <text:h text:style-name="Heading_20_3" text:outline-level="3"><text:bookmark-start text:name="__RefHeading___connexion-via-le-rapport-quotidien_9"/><text:bookmark-start text:name="connexion-via-le-rapport-quotidien"/>Connexion via le rapport quotidien<text:bookmark-end text:name="__RefHeading___connexion-via-le-rapport-quotidien_9"/><text:bookmark-end text:name="connexion-via-le-rapport-quotidien"/></text:h>
      <text:p text:style-name="Text_20_body">Voici la procédure à suivre pour accéder à votre quarantaine :</text:p>
      <text:list text:style-name="List_20_1" text:continue-numbering="false">
        <text:list-item>
          <text:p text:style-name="List_20_1_Content_First"> Vous recevez quotidiennement un rapport de quarantaine par e-mail</text:p>
        </text:list-item>
        <text:list-item>
          <text:p text:style-name="List_20_1_Content_Last"> <text:span text:style-name="Strong_20_Emphasis">Accédez à l'interface de gestion de votre compte</text:span> en cliquant sur le lien indiqué dans l'en-tête du rapport quotidien :</text:p>
        </text:list-item>
      </text:list>
      <text:p text:style-name="Text_20_body"><draw:frame draw:style-name="media" draw:name="9" text:anchor-type="as-char" draw:z-index="9" svg:width="15.875cm" svg:height="3.5684993924666cm"><draw:image xlink:href="Pictures/63efbbe494921295a8f970376d95bd5d.png" xlink:type="simple" xlink:show="embed" xlink:actuate="onLoad"/></draw:frame></text:p>
      <text:h text:style-name="Heading_20_3" text:outline-level="3"><text:bookmark-start text:name="__RefHeading___connexion-avec-vos-identifiants_10"/><text:bookmark-start text:name="connexion-avec-vos-identifiants"/>Connexion avec vos identifiants<text:bookmark-end text:name="__RefHeading___connexion-avec-vos-identifiants_10"/><text:bookmark-end text:name="connexion-avec-vos-identifiants"/></text:h>
      <text:list text:style-name="Numbering_20_1" text:continue-numbering="false">
        <text:list-item>
          <text:p text:style-name="Numbering_20_1_Content_First"> Veuillez-vous connecter à l'adresse suivante : https://mx1.sos-data.net/</text:p>
        </text:list-item>
        <text:list-item>
          <text:p text:style-name="Numbering_20_1_Content"> Dans la zone d'authentification de la page d'accueil.</text:p>
          <text:list text:style-name="Numbering_20_1">
            <text:list-item>
              <text:p text:style-name="Numbering_20_1_Content"> Pour le champs <text:span text:style-name="Strong_20_Emphasis">Utilisateur</text:span> : indiquez votre adresse e-mail complète.</text:p>
            </text:list-item>
            <text:list-item>
              <text:p text:style-name="Numbering_20_1_Content"> Pour le champs <text:span text:style-name="Strong_20_Emphasis">mot de passe</text:span> : celui que que vous avez reçu par e-mail.</text:p>
            </text:list-item>
            <text:list-item>
              <text:p text:style-name="Numbering_20_1_Content_Last"> Valider en cliquant sur la bouton <text:span text:style-name="Strong_20_Emphasis">OK</text:span></text:p>
            </text:list-item>
          </text:list>
        </text:list-item>
      </text:list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Si c'est la première fois que vous vous connectez, il faut effectuer une demande de mot de passe. </text:p></table:table-cell></table:table-row></table:table></draw:text-box></draw:frame></text:p>
      <text:p text:style-name="Text_20_body">Au moment de la connexion, indiquez seulement votre adresse e-mail, cliquez sur le bouton <text:span text:style-name="Strong_20_Emphasis">Envoyer</text:span> puis sur le lien <text:span text:style-name="Strong_20_Emphasis">“Mot de passe perdu ?”</text:span> qui apparaît.<text:line-break/>
Un mot de passe vous sera envoyé par e-mail.</text:p>
      <text:h text:style-name="Heading_20_3" text:outline-level="3"><text:bookmark-start text:name="__RefHeading___prise-en-main-rapide-de-l-espace-de-gestion-mailcleaner_11"/><text:bookmark-start text:name="prise-en-main-rapide-de-l-espace-de-gestion-mailcleaner"/>Prise en main rapide de l'espace de gestion Mailcleaner<text:bookmark-end text:name="__RefHeading___prise-en-main-rapide-de-l-espace-de-gestion-mailcleaner_11"/><text:bookmark-end text:name="prise-en-main-rapide-de-l-espace-de-gestion-mailcleaner"/></text:h>
      <text:p text:style-name="Text_20_body">La documentation officielle détaille les fonctionnalités de l'espace de gestion : Prise en main rapide de mon espace de gestion</text:p>
      <text:h text:style-name="Heading_20_2" text:outline-level="2"><text:bookmark-start text:name="__RefHeading___gestion-de-quarantaine-et-rapport-e-mail-personnalise_12"/><text:bookmark-start text:name="gestion-de-quarantaine-et-rapport-e-mail-personnalise"/>Gestion de quarantaine et rapport e-mail personnalisé<text:bookmark-end text:name="__RefHeading___gestion-de-quarantaine-et-rapport-e-mail-personnalise_12"/><text:bookmark-end text:name="gestion-de-quarantaine-et-rapport-e-mail-personnalise"/></text:h>
      <text:p text:style-name="Text_20_body">Documentation officielle sur la gestion de quarantaine et le rapport e-mail personnalisé : Comment gérer ma quarantai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tispam-antivirus-antipub</dc:title>
  </office:meta>
</office:document-meta>
</file>