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454c60324b82df0fe1850c3ceb5f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acces-webui"/><text:bookmark-start text:name="__RefHeading___hestia-cp-acces-a-l-interface_1"/><text:bookmark-start text:name="hestia-cp-acces-a-l-interface"/>Hestia CP - Accès à l’interface<text:bookmark-end text:name="__RefHeading___hestia-cp-acces-a-l-interface_1"/><text:bookmark-end text:name="hestia-cp-acces-a-l-interface"/></text:h>
      <text:p text:style-name="Text_20_body">Ce chapitre explique comment se connecter à l'interface HestiaCP fournie par Factoria 2.0, et accéder à votre espace utilisateur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stuce :</text:span> Utilisez un navigateur à jour (Chrome, Firefox, Edge, etc, …) pour éviter tout problème d’affichage ou d’accès.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Rendez-vous sur l’URL fournie, dans l'e-mail d'identifiants Hestia CP que vous avez reçu lors de la création de votre compte, qui est sous la forme : https://serveur_web:8083.</text:p>
        </text:list-item>
      </text:list>
      <text:p text:style-name="Text_20_body"><draw:frame draw:style-name="mediacenter" draw:name="0" text:anchor-type="paragraph" draw:z-index="0" svg:width="15.875cm" svg:height="9.4742213804714cm"><draw:image xlink:href="Pictures/52454c60324b82df0fe1850c3ceb5f46.png" xlink:type="simple" xlink:show="embed" xlink:actuate="onLoad"/></draw:frame></text:p>
      <text:list text:style-name="List_20_1" text:continue-numbering="false">
        <text:list-item>
          <text:p text:style-name="List_20_1_Content_First"> Dans le champs <text:span text:style-name="Strong_20_Emphasis">Nom d'utilisateur</text:span>, indiquez celui fourni dans l'e-mail.</text:p>
        </text:list-item>
        <text:list-item>
          <text:p text:style-name="List_20_1_Content"> Cliquez sur le bouton <text:span text:style-name="Strong_20_Emphasis">Suivant</text:span>.</text:p>
        </text:list-item>
        <text:list-item>
          <text:p text:style-name="List_20_1_Content"> Dans le champs <text:span text:style-name="Strong_20_Emphasis">Mot de passe</text:span>, indiquez celui associé à l'utilisateur.</text:p>
        </text:list-item>
        <text:list-item>
          <text:p text:style-name="List_20_1_Content_Last"> Validez en cliquant sur le bouton <text:span text:style-name="Strong_20_Emphasis">Connexion</text:span>.</text:p>
        </text:list-item>
      </text:list>
      <text:p text:style-name="Text_20_body">Vous êtes désormais connecté sur l'interface Hestia C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acces-webui</dc:title>
  </office:meta>
</office:document-meta>
</file>