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14d9a70c495189a1d0c0b37bb9640a.png"/>
  <manifest:file-entry manifest:media-type="image/png" manifest:full-path="Pictures/a9c272b23d87d6df42b58ddc0b2187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hestiacp:gestion-des-bases-de-donnees"/><text:bookmark-start text:name="__RefHeading___gestion-des-bases-de-donnees_1"/><text:bookmark-start text:name="gestion-des-bases-de-donnees"/>Gestion des bases de données<text:bookmark-end text:name="__RefHeading___gestion-des-bases-de-donnees_1"/><text:bookmark-end text:name="gestion-des-bases-de-donnees"/></text:h>
      <text:p text:style-name="Text_20_body">Cette section vous aide à créer, modifier ou supprimer des bases de données pour vos applications (ex : sites web, CMS).</text:p>
      <text:p text:style-name="Text_20_body"><draw:frame draw:style-name="mediacenter" draw:name="0" text:anchor-type="paragraph" draw:z-index="0" svg:width="15.875cm" svg:height="6.4086819066148cm"><draw:image xlink:href="Pictures/9a14d9a70c495189a1d0c0b37bb9640a.png" xlink:type="simple" xlink:show="embed" xlink:actuate="onLoad"/></draw:frame></text:p>
      <text:h text:style-name="Heading_20_2" text:outline-level="2"><text:bookmark-start text:name="__RefHeading___creer-une-base-de-donnees_2"/><text:bookmark-start text:name="creer-une-base-de-donnees"/>Créer une base de données<text:bookmark-end text:name="__RefHeading___creer-une-base-de-donnees_2"/><text:bookmark-end text:name="creer-une-base-de-donnees"/></text:h>
      <text:p text:style-name="Text_20_body"><draw:frame draw:style-name="mediacenter" draw:name="1" text:anchor-type="paragraph" draw:z-index="1" svg:width="10.583333333333cm" svg:height="13.956770833333cm"><draw:image xlink:href="Pictures/a9c272b23d87d6df42b58ddc0b218767.png" xlink:type="simple" xlink:show="embed" xlink:actuate="onLoad"/></draw:frame></text:p>
      <text:list text:style-name="List_20_1" text:continue-numbering="false">
        <text:list-item>
          <text:p text:style-name="List_20_1_Content_First"> Dans la barre supérieure, cliquez sur <text:span text:style-name="Strong_20_Emphasis">BDD</text:span>.</text:p>
        </text:list-item>
        <text:list-item>
          <text:p text:style-name="List_20_1_Content"> Cliquez sur <text:span text:style-name="Strong_20_Emphasis">Ajouter une base de données</text:span>.</text:p>
        </text:list-item>
        <text:list-item>
          <text:p text:style-name="List_20_1_Content"> Remplissez le formulaire :</text:p>
          <text:list text:style-name="List_20_1">
            <text:list-item>
              <text:p text:style-name="List_20_1_Content"> <text:span text:style-name="Strong_20_Emphasis">Base de données</text:span> : le nom de de la base données souhaité</text:p>
            </text:list-item>
            <text:list-item>
              <text:p text:style-name="List_20_1_Content"> <text:span text:style-name="Strong_20_Emphasis">Type</text:span> : <text:span text:style-name="Strong_20_Emphasis">pgsql</text:span> pour PostgreSQL ou <text:span text:style-name="Strong_20_Emphasis">Mysql</text:span> pour MySQL/MariaDB</text:p>
            </text:list-item>
            <text:list-item>
              <text:p text:style-name="List_20_1_Content"> <text:span text:style-name="Strong_20_Emphasis">Nom d'utilisateur</text:span> : utilisateur d'accès à la base de données</text:p>
            </text:list-item>
            <text:list-item>
              <text:p text:style-name="List_20_1_Content"> <text:span text:style-name="Strong_20_Emphasis">Mot de passe</text:span> : mot de passe associé à l'utilisateur <text:span text:style-name="Emphasis">(cliquez sur les flèches en cercle verte pour en générer un automatiquement)</text:span></text:p>
            </text:list-item>
          </text:list>
        </text:list-item>
        <text:list-item>
          <text:p text:style-name="List_20_1_Content_Last"> Confirmez en cliquant sur le bouton <text:span text:style-name="Strong_20_Emphasis">Enregistrer</text:span>.  </text:p>
        </text:list-item>
      </text:list>
      <text:p text:style-name="Text_20_body">Une confirmation s’affiche lorsque la base est correctement créée.</text:p>
      <text:h text:style-name="Heading_20_2" text:outline-level="2"><text:bookmark-start text:name="__RefHeading___modifier-une-base-de-donnees_3"/><text:bookmark-start text:name="modifier-une-base-de-donnees"/>Modifier une base de données<text:bookmark-end text:name="__RefHeading___modifier-une-base-de-donnees_3"/><text:bookmark-end text:name="modifier-une-base-de-donnees"/></text:h>
      <text:list text:style-name="List_20_1" text:continue-numbering="false">
        <text:list-item>
          <text:p text:style-name="List_20_1_Content_First"> Dans la liste <text:span text:style-name="Strong_20_Emphasis">Bases de données</text:span>, repérez la base à modifier.</text:p>
        </text:list-item>
        <text:list-item>
          <text:p text:style-name="List_20_1_Content"> Survolez la avec votre souris.</text:p>
        </text:list-item>
        <text:list-item>
          <text:p text:style-name="List_20_1_Content"> Cliquez sur l’icône ou le bouton <text:span text:style-name="Strong_20_Emphasis">Modifier (icône Crayon)</text:span>.</text:p>
        </text:list-item>
        <text:list-item>
          <text:p text:style-name="List_20_1_Content"> Mettez à jour les paramètres nécessaires (par exemple le mot de passe utilisateur).</text:p>
        </text:list-item>
        <text:list-item>
          <text:p text:style-name="List_20_1_Content_Last"> Cliquez sur <text:span text:style-name="Strong_20_Emphasis">Enregistrer</text:span>.</text:p>
        </text:list-item>
      </text:list>
      <text:h text:style-name="Heading_20_2" text:outline-level="2"><text:bookmark-start text:name="__RefHeading___supprimer-une-base-de-donnees_4"/><text:bookmark-start text:name="supprimer-une-base-de-donnees"/>Supprimer une base de données<text:bookmark-end text:name="__RefHeading___supprimer-une-base-de-donnees_4"/><text:bookmark-end text:name="supprimer-une-base-de-donnee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a suppression d'une base de données peut entraîner la perte irrémédiable des données.<text:line-break/>
Assurez-vous d’avoir une sauvegarde avant toute suppression.</text:p></table:table-cell></table:table-row></table:table></draw:text-box></draw:frame></text:p>
      <text:list text:style-name="List_20_1" text:continue-numbering="false">
        <text:list-item>
          <text:p text:style-name="List_20_1_Content_First"> Survolez la base de données, avec votre souris, que vous souhaitez supprimer.</text:p>
        </text:list-item>
        <text:list-item>
          <text:p text:style-name="List_20_1_Content_Last"> Cliquez sur <text:span text:style-name="Strong_20_Emphasis">Supprimer (icône Corbeille)</text:span>, puis confirmez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hestiacp:gestion-des-bases-de-donnees</dc:title>
  </office:meta>
</office:document-meta>
</file>