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f4fae76a0b691b476a727208716876.png"/>
  <manifest:file-entry manifest:media-type="image/png" manifest:full-path="Pictures/4b0000e1b1ad2e040e27878a36101523.png"/>
  <manifest:file-entry manifest:media-type="image/png" manifest:full-path="Pictures/6bf633df2ab8a289c0c2c9dba2b815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gestion-des-taches-cron"/><text:bookmark-start text:name="__RefHeading___hestia-cp-gestion-des-taches-cron_1"/><text:bookmark-start text:name="hestia-cp-gestion-des-taches-cron"/>Hestia CP - Gestion des tâches CRON<text:bookmark-end text:name="__RefHeading___hestia-cp-gestion-des-taches-cron_1"/><text:bookmark-end text:name="hestia-cp-gestion-des-taches-cron"/></text:h>
      <text:p text:style-name="Text_20_body">Les tâches CRON servent à automatiser l’exécution de commandes ou de scripts à intervalles réguliers (sauvegardes, nettoyage, scripts de maintenance, etc …).</text:p>
      <text:h text:style-name="Heading_20_2" text:outline-level="2"><text:bookmark-start text:name="__RefHeading___creer-une-tache-cron_2"/><text:bookmark-start text:name="creer-une-tache-cron"/>Créer une tâche CRON<text:bookmark-end text:name="__RefHeading___creer-une-tache-cron_2"/><text:bookmark-end text:name="creer-une-tache-cron"/></text:h>
      <text:p text:style-name="Text_20_body"><draw:frame draw:style-name="mediacenter" draw:name="0" text:anchor-type="paragraph" draw:z-index="0" svg:width="15.875cm" svg:height="9.98388671875cm"><draw:image xlink:href="Pictures/31f4fae76a0b691b476a727208716876.png" xlink:type="simple" xlink:show="embed" xlink:actuate="onLoad"/></draw:frame></text:p>
      <text:list text:style-name="List_20_1" text:continue-numbering="false">
        <text:list-item>
          <text:p text:style-name="List_20_1_Content_First"> Cliquez sur <text:span text:style-name="Strong_20_Emphasis">CRON</text:span> dans la barre supérieure.</text:p>
        </text:list-item>
        <text:list-item>
          <text:p text:style-name="List_20_1_Content"> Cliquez sur le bouton <text:span text:style-name="Strong_20_Emphasis">Ajouter une tâche cron</text:span>.</text:p>
        </text:list-item>
        <text:list-item>
          <text:p text:style-name="List_20_1_Content"> Remplissez le formulaire :</text:p>
          <text:list text:style-name="List_20_1">
            <text:list-item>
              <text:p text:style-name="List_20_1_Content"> La <text:span text:style-name="Strong_20_Emphasis">commande</text:span> à exécuter (ex : php /home/user/web/mon-site.fr/public_html/cron.php)</text:p>
            </text:list-item>
            <text:list-item>
              <text:p text:style-name="List_20_1_Content_Last"> La <text:span text:style-name="Strong_20_Emphasis">fréquence</text:span> via le générateur de fréquence ou en remplissant directement les champs <text:span text:style-name="Strong_20_Emphasis">minute</text:span>, <text:span text:style-name="Strong_20_Emphasis">heure</text:span>, <text:span text:style-name="Strong_20_Emphasis">jour</text:span>, <text:span text:style-name="Strong_20_Emphasis">mois</text:span> et <text:span text:style-name="Strong_20_Emphasis">jour de la semaine</text:span>.</text:p>
            </text:list-item>
          </text:list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stuce :</text:span> Pour comprendre le fonctionnement de la fréquence d'éxécution d'une tâche CRON, consultez la page Wikipedia du programme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Validez en cliquant sur le bouton <text:span text:style-name="Strong_20_Emphasis">Enregistrer</text:span>.</text:p>
        </text:list-item>
      </text:list>
      <text:h text:style-name="Heading_20_2" text:outline-level="2"><text:bookmark-start text:name="__RefHeading___modifier-une-tache-cron_3"/><text:bookmark-start text:name="modifier-une-tache-cron"/>Modifier une tâche CRON<text:bookmark-end text:name="__RefHeading___modifier-une-tache-cron_3"/><text:bookmark-end text:name="modifier-une-tache-cron"/></text:h>
      <text:p text:style-name="Text_20_body"><draw:frame draw:style-name="mediacenter" draw:name="1" text:anchor-type="paragraph" draw:z-index="1" svg:width="15.875cm" svg:height="3.2444153992395cm"><draw:image xlink:href="Pictures/4b0000e1b1ad2e040e27878a36101523.png" xlink:type="simple" xlink:show="embed" xlink:actuate="onLoad"/></draw:frame></text:p>
      <text:list text:style-name="List_20_1" text:continue-numbering="false">
        <text:list-item>
          <text:p text:style-name="List_20_1_Content_First"> Cliquez sur <text:span text:style-name="Strong_20_Emphasis">CRON</text:span> dans la barre supérieure.</text:p>
        </text:list-item>
        <text:list-item>
          <text:p text:style-name="List_20_1_Content"> Dans la liste, survolez la <text:span text:style-name="Strong_20_Emphasis">tâche CRON concernée</text:span>, puis cliquez sur l'icône <text:span text:style-name="Strong_20_Emphasis">Crayon</text:span>.</text:p>
        </text:list-item>
        <text:list-item>
          <text:p text:style-name="List_20_1_Content"> Ajustez la planification ou la commande comme dans la rubrique <text:span text:style-name="Strong_20_Emphasis">Création d'une tâche CRON</text:span>.</text:p>
        </text:list-item>
        <text:list-item>
          <text:p text:style-name="List_20_1_Content_Last"> Validez en cliquant sur le bouton <text:span text:style-name="Strong_20_Emphasis">Enregistrer</text:span>.</text:p>
        </text:list-item>
      </text:list>
      <text:h text:style-name="Heading_20_2" text:outline-level="2"><text:bookmark-start text:name="__RefHeading___supprimer-une-tache-cron_4"/><text:bookmark-start text:name="supprimer-une-tache-cron"/>Supprimer une tâche CRON<text:bookmark-end text:name="__RefHeading___supprimer-une-tache-cron_4"/><text:bookmark-end text:name="supprimer-une-tache-cron"/></text:h>
      <text:p text:style-name="Text_20_body"><draw:frame draw:style-name="mediacenter" draw:name="2" text:anchor-type="paragraph" draw:z-index="2" svg:width="15.875cm" svg:height="3.2444153992395cm"><draw:image xlink:href="Pictures/6bf633df2ab8a289c0c2c9dba2b81523.png" xlink:type="simple" xlink:show="embed" xlink:actuate="onLoad"/></draw:frame></text:p>
      <text:list text:style-name="List_20_1" text:continue-numbering="false">
        <text:list-item>
          <text:p text:style-name="List_20_1_Content_First"> Cliquez sur <text:span text:style-name="Strong_20_Emphasis">CRON</text:span> dans la barre supérieure.</text:p>
        </text:list-item>
        <text:list-item>
          <text:p text:style-name="List_20_1_Content"> Dans la liste, survolez la <text:span text:style-name="Strong_20_Emphasis">tâche CRON concernée</text:span>, puis cliquez sur l'icône <text:span text:style-name="Strong_20_Emphasis">Corbeille</text:span>.</text:p>
        </text:list-item>
        <text:list-item>
          <text:p text:style-name="List_20_1_Content_Last"> Validez en cliquant sur le bouton <text:span text:style-name="Strong_20_Emphasis">Ok</text:span> de la fenêtre <text:span text:style-name="Strong_20_Emphasis">Supprimer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gestion-des-taches-cron</dc:title>
  </office:meta>
</office:document-meta>
</file>