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f6eec0bdc2778b52d8d3b0ad4649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gestion-des-utilisateurs-ftp"/><text:bookmark-start text:name="__RefHeading___hestia-cp-gestion-des-utilisateurs-ftp_1"/><text:bookmark-start text:name="hestia-cp-gestion-des-utilisateurs-ftp"/>Hestia CP - Gestion des utilisateurs FTP<text:bookmark-end text:name="__RefHeading___hestia-cp-gestion-des-utilisateurs-ftp_1"/><text:bookmark-end text:name="hestia-cp-gestion-des-utilisateurs-ftp"/></text:h>
      <text:p text:style-name="Text_20_body">Les comptes FTP permettent de se connecter aux fichiers du serveur via un client FTP sécurisé (FileZilla, WinSCP, etc.), sans passer par l’interface web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stuce :</text:span> Créez un compte FTP par personne et ne partagez pas les mots de passe. Vous pourrez désactiver un accès sans impacter les autres.</text:p></table:table-cell></table:table-row></table:table></draw:text-box></draw:frame></text:p>
      <text:p text:style-name="Text_20_body"><draw:frame draw:style-name="mediacenter" draw:name="0" text:anchor-type="paragraph" draw:z-index="0" svg:width="15.875cm" svg:height="12.439365671642cm"><draw:image xlink:href="Pictures/7ef6eec0bdc2778b52d8d3b0ad46494b.png" xlink:type="simple" xlink:show="embed" xlink:actuate="onLoad"/></draw:frame></text:p>
      <text:h text:style-name="Heading_20_2" text:outline-level="2"><text:bookmark-start text:name="__RefHeading___creer-un-utilisateur-ftp_2"/><text:bookmark-start text:name="creer-un-utilisateur-ftp"/>Créer un utilisateur FTP<text:bookmark-end text:name="__RefHeading___creer-un-utilisateur-ftp_2"/><text:bookmark-end text:name="creer-un-utilisateur-ftp"/></text:h>
      <text:list text:style-name="List_20_1" text:continue-numbering="false">
        <text:list-item>
          <text:p text:style-name="List_20_1_Content_First"> Allez dans <text:span text:style-name="Strong_20_Emphasis">WEB</text:span>, puis survolez le site Web concerné (le domaine).</text:p>
        </text:list-item>
        <text:list-item>
          <text:p text:style-name="List_20_1_Content"> Cliquez sur l'icône <text:span text:style-name="Strong_20_Emphasis">Crayon</text:span>.</text:p>
        </text:list-item>
        <text:list-item>
          <text:p text:style-name="List_20_1_Content"> Sur la nouvelle fenêtre <text:span text:style-name="Strong_20_Emphasis">Modifier le domaine Web</text:span>.</text:p>
        </text:list-item>
        <text:list-item>
          <text:p text:style-name="List_20_1_Content"> Cliquez sur le bouton <text:span text:style-name="Strong_20_Emphasis">Options avancées</text:span>.</text:p>
        </text:list-item>
        <text:list-item>
          <text:p text:style-name="List_20_1_Content"> Cochez la cas <text:span text:style-name="Strong_20_Emphasis">Compte(s) FTP supplémentaire(s)</text:span> et remplissez le formulaire :</text:p>
          <text:list text:style-name="List_20_1">
            <text:list-item>
              <text:p text:style-name="List_20_1_Content"> <text:span text:style-name="Strong_20_Emphasis">Nom d’utilisateur</text:span> : l'identifiant souhaité</text:p>
            </text:list-item>
            <text:list-item>
              <text:p text:style-name="List_20_1_Content"> <text:span text:style-name="Strong_20_Emphasis">Mot de passe :</text:span> mot de passe associé à l'utilisateur <text:span text:style-name="Emphasis">(cliquez sur les flèches en cercle verte pour en générer un automatiquement)</text:span>.</text:p>
            </text:list-item>
            <text:list-item>
              <text:p text:style-name="List_20_1_Content"> <text:span text:style-name="Strong_20_Emphasis">Répertoire d'accès</text:span> : par exemple <text:span text:style-name="Strong_20_Emphasis">/upload</text:span>, Le chemin intégrera automatiquement le <text:span text:style-name="Strong_20_Emphasis">HomeDir</text:span> du compte d'hébergement <text:span text:style-name="Emphasis">(ex : /home/demofactor/web/demo-factoria20.fr/upload)</text:span>.</text:p>
            </text:list-item>
          </text:list>
        </text:list-item>
        <text:list-item>
          <text:p text:style-name="List_20_1_Content_Last"> Validez en cliquant sur le bouton <text:span text:style-name="Strong_20_Emphasis">Enregistrer</text:span>.</text:p>
        </text:list-item>
      </text:list>
      <text:h text:style-name="Heading_20_2" text:outline-level="2"><text:bookmark-start text:name="__RefHeading___modifier-un-utilisateur-ftp_3"/><text:bookmark-start text:name="modifier-un-utilisateur-ftp"/>Modifier un utilisateur FTP<text:bookmark-end text:name="__RefHeading___modifier-un-utilisateur-ftp_3"/><text:bookmark-end text:name="modifier-un-utilisateur-ftp"/></text:h>
      <text:list text:style-name="List_20_1" text:continue-numbering="false">
        <text:list-item>
          <text:p text:style-name="List_20_1_Content_First"> Allez dans <text:span text:style-name="Strong_20_Emphasis">WEB</text:span>, puis survolez le site Web concerné (le domaine).</text:p>
        </text:list-item>
        <text:list-item>
          <text:p text:style-name="List_20_1_Content"> Cliquez sur l'icône <text:span text:style-name="Strong_20_Emphasis">Crayon</text:span>.</text:p>
        </text:list-item>
        <text:list-item>
          <text:p text:style-name="List_20_1_Content"> Sur la nouvelle fenêtre <text:span text:style-name="Strong_20_Emphasis">Modifier le domaine Web</text:span>.</text:p>
        </text:list-item>
        <text:list-item>
          <text:p text:style-name="List_20_1_Content"> Cliquez sur le bouton <text:span text:style-name="Strong_20_Emphasis">Options avancées</text:span>.</text:p>
        </text:list-item>
        <text:list-item>
          <text:p text:style-name="List_20_1_Content"> Dans la liste des utilisateurs FTP créés, modifiez celui souhaité.</text:p>
        </text:list-item>
        <text:list-item>
          <text:p text:style-name="List_20_1_Content_Last"> Validez en cliquant sur le bouton <text:span text:style-name="Strong_20_Emphasis">Enregistrer</text:span>.</text:p>
        </text:list-item>
      </text:list>
      <text:h text:style-name="Heading_20_2" text:outline-level="2"><text:bookmark-start text:name="__RefHeading___supprimer-un-utilisateur-ftp_4"/><text:bookmark-start text:name="supprimer-un-utilisateur-ftp"/>Supprimer un utilisateur FTP<text:bookmark-end text:name="__RefHeading___supprimer-un-utilisateur-ftp_4"/><text:bookmark-end text:name="supprimer-un-utilisateur-ftp"/></text:h>
      <text:list text:style-name="List_20_1" text:continue-numbering="false">
        <text:list-item>
          <text:p text:style-name="List_20_1_Content_First"> Allez dans <text:span text:style-name="Strong_20_Emphasis">WEB</text:span>, puis survolez le site Web concerné (le domaine).</text:p>
        </text:list-item>
        <text:list-item>
          <text:p text:style-name="List_20_1_Content"> Cliquez sur l'icône <text:span text:style-name="Strong_20_Emphasis">Crayon</text:span>.</text:p>
        </text:list-item>
        <text:list-item>
          <text:p text:style-name="List_20_1_Content"> Sur la nouvelle fenêtre <text:span text:style-name="Strong_20_Emphasis">Modifier le domaine Web</text:span>.</text:p>
        </text:list-item>
        <text:list-item>
          <text:p text:style-name="List_20_1_Content"> Cliquez sur le bouton <text:span text:style-name="Strong_20_Emphasis">Options avancées</text:span>.</text:p>
        </text:list-item>
        <text:list-item>
          <text:p text:style-name="List_20_1_Content"> Cliquez sur le lien <text:span text:style-name="Strong_20_Emphasis">Supprimer</text:span> à côté du compte souhaité.</text:p>
        </text:list-item>
        <text:list-item>
          <text:p text:style-name="List_20_1_Content_Last"> Validez en cliquant sur le bouton <text:span text:style-name="Strong_20_Emphasis">Enregistrer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gestion-des-utilisateurs-ftp</dc:title>
  </office:meta>
</office:document-meta>
</file>