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b18bbf370be93bc6519c110ae78f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tableau-de-bord-utilisateur"/><text:bookmark-start text:name="__RefHeading___hestia-cp-tableau-de-bord-utilisateur_1"/><text:bookmark-start text:name="hestia-cp-tableau-de-bord-utilisateur"/>Hestia CP - Tableau de bord utilisateur<text:bookmark-end text:name="__RefHeading___hestia-cp-tableau-de-bord-utilisateur_1"/><text:bookmark-end text:name="hestia-cp-tableau-de-bord-utilisateur"/></text:h>
      <text:p text:style-name="Text_20_body">Après la connexion, vous arrivez sur le tableau de bord, qui donne une vue d’ensemble de votre compte d'hébergement.</text:p>
      <text:p text:style-name="Text_20_body"><draw:frame draw:style-name="mediacenter" draw:name="0" text:anchor-type="paragraph" draw:z-index="0" svg:width="15.875cm" svg:height="6.1628858746492cm"><draw:image xlink:href="Pictures/0bb18bbf370be93bc6519c110ae78fde.png" xlink:type="simple" xlink:show="embed" xlink:actuate="onLoad"/></draw:frame></text:p>
      <text:list text:style-name="List_20_1" text:continue-numbering="false">
        <text:list-item>
          <text:p text:style-name="List_20_1_Content_First"> Depuis le tableau de bord, vous pouvez accéder rapidement aux sections <text:span text:style-name="Strong_20_Emphasis">Web</text:span>, <text:span text:style-name="Strong_20_Emphasis">BdD</text:span>, <text:span text:style-name="Strong_20_Emphasis">CRON</text:span>, <text:span text:style-name="Strong_20_Emphasis">Sauvegarde</text:span>, <text:span text:style-name="Strong_20_Emphasis">File Explorer</text:span>, <text:span text:style-name="Strong_20_Emphasis">statistique</text:span>, …)</text:p>
        </text:list-item>
        <text:list-item>
          <text:p text:style-name="List_20_1_Content_Last"> Un récapitulatif des ressources qui vont sont attribués (sites Web, adresse IP du serveur, espace disque, bande passante, …), vous permet de suivre l’état de votre hébergement en un coup d’œi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tableau-de-bord-utilisateur</dc:title>
  </office:meta>
</office:document-meta>
</file>