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a45093885efaf56c2419a913e0f6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acces-a-la-documentation-d-utilisation-du-webmail"/><text:bookmark-start text:name="__RefHeading___documentation-du-webmail-zimbra_1"/><text:bookmark-start text:name="documentation-du-webmail-zimbra"/>Documentation du webmail Zimbra<text:bookmark-end text:name="__RefHeading___documentation-du-webmail-zimbra_1"/><text:bookmark-end text:name="documentation-du-webmail-zimbra"/></text:h>
      <text:p text:style-name="Text_20_body">Une documentation complète est disponible directement dans notre webmail Zimbra. Pour y accéder, deux solutions s'offrent à vous :</text:p>
      <text:list text:style-name="List_20_1" text:continue-numbering="false">
        <text:list-item>
          <text:p text:style-name="List_20_1_Content_First"> Aller directement à l'adresse : Documentation d'utilisation du webmail </text:p>
        </text:list-item>
        <text:list-item>
          <text:p text:style-name="List_20_1_Content"> Accéder à la documentation depuis le webmail :</text:p>
          <text:list text:style-name="Numbering_20_1">
            <text:list-item>
              <text:p text:style-name="Numbering_20_1_Content"> Connectez-vous au webmail en utilisant vos identifiants (Pour savoir comment vous connecter, lisez : Webmail mutualisé).</text:p>
            </text:list-item>
            <text:list-item>
              <text:p text:style-name="Numbering_20_1_Content"> Cliquez sur le triangle inversé en haut à droite de la fenêtre, à côté du nom de la boîte aux lettres (1).</text:p>
            </text:list-item>
            <text:list-item>
              <text:p text:style-name="Numbering_20_1_Content"> Puis cliquez sur “<text:span text:style-name="Strong_20_Emphasis">Aide produit</text:span>” (2).</text:p>
            </text:list-item>
            <text:list-item>
              <text:p text:style-name="Numbering_20_1_Content_Last"> Une nouvelle fenêtre s’ouvrira contenant toutes les informations nécessaire pour utiliser le webmail de Zimbra.</text:p>
            </text:list-item>
          </text:list>
        </text:list-item>
      </text:list>
      <text:p text:style-name="Text_20_body"><draw:frame draw:style-name="media" draw:name="0" text:anchor-type="as-char" draw:z-index="0" svg:width="15.822083333333cm" svg:height="8.493125cm"><draw:image xlink:href="Pictures/3aa45093885efaf56c2419a913e0f66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cces-a-la-documentation-d-utilisation-du-webmail</dc:title>
  </office:meta>
</office:document-meta>
</file>