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a931f1ccdf0ee36a9dea2f724f5679.png"/>
  <manifest:file-entry manifest:media-type="image/png" manifest:full-path="Pictures/9c434bc318f66d9a77ed7b489c4acf9b.png"/>
  <manifest:file-entry manifest:media-type="image/png" manifest:full-path="Pictures/2419322e1377266be4a5166be915fd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ajouter-un-contact"/><text:bookmark-start text:name="__RefHeading___ajouter-un-nouveau-contact_1"/><text:bookmark-start text:name="ajouter-un-nouveau-contact"/>Ajouter un nouveau contact<text:bookmark-end text:name="__RefHeading___ajouter-un-nouveau-contact_1"/><text:bookmark-end text:name="ajouter-un-nouveau-contact"/></text:h>
      <text:h text:style-name="Heading_20_3" text:outline-level="3"><text:bookmark-start text:name="__RefHeading___creer-un-contact_2"/><text:bookmark-start text:name="creer-un-contact"/>Créer un contact<text:bookmark-end text:name="__RefHeading___creer-un-contact_2"/><text:bookmark-end text:name="creer-un-contact"/></text:h>
      <text:list text:style-name="Numbering_20_1" text:continue-numbering="false">
        <text:list-item>
          <text:p text:style-name="Numbering_20_1_Content_First"> Connectez vous au Webmail</text:p>
        </text:list-item>
        <text:list-item>
          <text:p text:style-name="Numbering_20_1_Content"> Allez dans le menu <text:span text:style-name="Strong_20_Emphasis">Contacts</text:span> (1) et cliquez  sur <text:span text:style-name="Strong_20_Emphasis">Nouveau contact</text:span> (2) <text:line-break/><draw:frame draw:style-name="media" draw:name="0" text:anchor-type="as-char" draw:z-index="0" svg:width="16.139583333333cm" svg:height="8.6783333333333cm"><draw:image xlink:href="Pictures/a6a931f1ccdf0ee36a9dea2f724f5679.png" xlink:type="simple" xlink:show="embed" xlink:actuate="onLoad"/></draw:frame></text:p>
        </text:list-item>
        <text:list-item>
          <text:p text:style-name="Numbering_20_1_Content_Last"> Renseignez les informations du contact (1) et cliquez sur <text:span text:style-name="Strong_20_Emphasis">Enregistrer</text:span> (2) <text:line-break/>Il est possible de classer les contacts dans des dossiers, vous pouvez choisir <text:span text:style-name="Strong_20_Emphasis">l'emplacement</text:span> avant d'enregistrer (3) <text:line-break/><draw:frame draw:style-name="media" draw:name="1" text:anchor-type="as-char" draw:z-index="1" svg:width="15.875cm" svg:height="11.30941273326cm"><draw:image xlink:href="Pictures/9c434bc318f66d9a77ed7b489c4acf9b.png" xlink:type="simple" xlink:show="embed" xlink:actuate="onLoad"/></draw:frame></text:p>
        </text:list-item>
      </text:list>
      <text:h text:style-name="Heading_20_3" text:outline-level="3"><text:bookmark-start text:name="__RefHeading___ajouter-un-contact-a-partir-d-un-mail_3"/><text:bookmark-start text:name="ajouter-un-contact-a-partir-d-un-mail"/>Ajouter un contact à partir d'un mail<text:bookmark-end text:name="__RefHeading___ajouter-un-contact-a-partir-d-un-mail_3"/><text:bookmark-end text:name="ajouter-un-contact-a-partir-d-un-mail"/></text:h>
      <text:p text:style-name="Text_20_body">Lorsque vous recevez un mail, vous pouvez faire un clic droit sur l'adresse de l’expéditeur et choisir <text:span text:style-name="Strong_20_Emphasis">modifier contact</text:span></text:p>
      <text:p text:style-name="Text_20_body"><draw:frame draw:style-name="media" draw:name="2" text:anchor-type="as-char" draw:z-index="2" svg:width="11.377083333333cm" svg:height="6.3235416666667cm"><draw:image xlink:href="Pictures/2419322e1377266be4a5166be915fd51.png" xlink:type="simple" xlink:show="embed" xlink:actuate="onLoad"/></draw:frame></text:p>
      <text:p text:style-name="Text_20_body">Reportez-vous ensuite au point 3 de la procédure <text:span text:style-name="Strong_20_Emphasis">“Créer un contact”</text:span> ci-dessu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ajouter-un-contact</dc:title>
  </office:meta>
</office:document-meta>
</file>