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ebabd60a6c80792afb73a38e2afc0c.png"/>
  <manifest:file-entry manifest:media-type="image/png" manifest:full-path="Pictures/d1e3b4e16899ea978a6d5c1a35a9f106.png"/>
  <manifest:file-entry manifest:media-type="image/png" manifest:full-path="Pictures/53d1f50cd6e6f58b4ae84c60fbd1e215.png"/>
  <manifest:file-entry manifest:media-type="image/png" manifest:full-path="Pictures/456c76619344e12bea8df4f7ed7c845f.png"/>
  <manifest:file-entry manifest:media-type="image/png" manifest:full-path="Pictures/d2365062c900a374453acc15ef9ee879.png"/>
  <manifest:file-entry manifest:media-type="image/png" manifest:full-path="Pictures/41fa361949bd09235947df3b846fe6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ajouter-un-groupe-de-contacts"/><text:bookmark-start text:name="__RefHeading___creer-un-groupe-de-contacts_1"/><text:bookmark-start text:name="creer-un-groupe-de-contacts"/>Créer un groupe de contacts<text:bookmark-end text:name="__RefHeading___creer-un-groupe-de-contacts_1"/><text:bookmark-end text:name="creer-un-groupe-de-contacts"/></text:h>
      <text:list text:style-name="Numbering_20_1" text:continue-numbering="false">
        <text:list-item>
          <text:p text:style-name="Numbering_20_1_Content_First"> Connectez vous au webmail</text:p>
        </text:list-item>
        <text:list-item>
          <text:p text:style-name="Numbering_20_1_Content"> Allez dans le menu <text:span text:style-name="Strong_20_Emphasis">Contacts</text:span> (1) puis cliquez sur la flèche du bouton <text:span text:style-name="Strong_20_Emphasis">Nouveau contact</text:span> (2) et choisissez <text:span text:style-name="Strong_20_Emphasis">Groupe</text:span> (3) <text:line-break/><draw:frame draw:style-name="media" draw:name="0" text:anchor-type="as-char" draw:z-index="0" svg:width="5.2916666666667cm" svg:height="7.3084207459207cm"><draw:image xlink:href="Pictures/01ebabd60a6c80792afb73a38e2afc0c.png" xlink:type="simple" xlink:show="embed" xlink:actuate="onLoad"/></draw:frame></text:p>
        </text:list-item>
        <text:list-item>
          <text:p text:style-name="Numbering_20_1_Content"> Indiquez le <text:span text:style-name="Strong_20_Emphasis">nom du groupe</text:span> (1)</text:p>
        </text:list-item>
        <text:list-item>
          <text:p text:style-name="Numbering_20_1_Content"> <text:span text:style-name="Strong_20_Emphasis">Ajoutez les contacts</text:span> dans le groupe (2)</text:p>
        </text:list-item>
        <text:list-item>
          <text:p text:style-name="Numbering_20_1_Content_Last"> <text:span text:style-name="Strong_20_Emphasis">Enregistrez</text:span> le groupe (3)</text:p>
        </text:list-item>
      </text:list>
      <text:p text:style-name="Text_20_body"><draw:frame draw:style-name="media" draw:name="1" text:anchor-type="as-char" draw:z-index="1" svg:width="13.229166666667cm" svg:height="10.004288551824cm"><draw:image xlink:href="Pictures/d1e3b4e16899ea978a6d5c1a35a9f106.png" xlink:type="simple" xlink:show="embed" xlink:actuate="onLoad"/></draw:frame></text:p>
      <text:h text:style-name="Heading_20_2" text:outline-level="2"><text:bookmark-start text:name="__RefHeading___modifier-un-groupe_2"/><text:bookmark-start text:name="modifier-un-groupe"/>Modifier un groupe<text:bookmark-end text:name="__RefHeading___modifier-un-groupe_2"/><text:bookmark-end text:name="modifier-un-groupe"/></text:h>
      <text:p text:style-name="Text_20_body">Dans les contacts, faites un clic droit sur le groupe concerné et cliquez sur <text:span text:style-name="Strong_20_Emphasis">Modifier le groupe</text:span>.</text:p>
      <text:p text:style-name="Text_20_body"><draw:frame draw:style-name="media" draw:name="2" text:anchor-type="as-char" draw:z-index="2" svg:width="10.583333333333cm" svg:height="7.534198771636cm"><draw:image xlink:href="Pictures/53d1f50cd6e6f58b4ae84c60fbd1e215.png" xlink:type="simple" xlink:show="embed" xlink:actuate="onLoad"/></draw:frame></text:p>
      <text:p text:style-name="Text_20_body">Vous pouvez :</text:p>
      <text:list text:style-name="List_20_1" text:continue-numbering="false">
        <text:list-item>
          <text:p text:style-name="List_20_1_Content_First"> <text:span text:style-name="Strong_20_Emphasis">Supprimer des membres</text:span> en cliquant sur la croix rouge (1),</text:p>
        </text:list-item>
        <text:list-item>
          <text:p text:style-name="List_20_1_Content"> <text:span text:style-name="Strong_20_Emphasis">Ajouter d'autres adresses</text:span> (2),</text:p>
        </text:list-item>
        <text:list-item>
          <text:p text:style-name="List_20_1_Content_Last">  Modifier le <text:span text:style-name="Strong_20_Emphasis">nom du groupe</text:span> (3) ou le <text:span text:style-name="Strong_20_Emphasis">dossier</text:span> dans lequel il est classé (4).</text:p>
        </text:list-item>
      </text:list>
      <text:p text:style-name="Text_20_body">N'oubliez pas d'<text:span text:style-name="Strong_20_Emphasis">enregistrer</text:span> (5)</text:p>
      <text:p text:style-name="Text_20_body"><draw:frame draw:style-name="media" draw:name="3" text:anchor-type="as-char" draw:z-index="3" svg:width="13.229166666667cm" svg:height="9.892990356623cm"><draw:image xlink:href="Pictures/456c76619344e12bea8df4f7ed7c845f.png" xlink:type="simple" xlink:show="embed" xlink:actuate="onLoad"/></draw:frame></text:p>
      <text:h text:style-name="Heading_20_2" text:outline-level="2"><text:bookmark-start text:name="__RefHeading___ajouter-des-contacts-a-un-groupe_3"/><text:bookmark-start text:name="ajouter-des-contacts-a-un-groupe"/>Ajouter des contacts à un groupe<text:bookmark-end text:name="__RefHeading___ajouter-des-contacts-a-un-groupe_3"/><text:bookmark-end text:name="ajouter-des-contacts-a-un-groupe"/></text:h>
      <text:p text:style-name="Text_20_body">Vous pouvez ajouter un contact à un groupe via un <text:span text:style-name="Strong_20_Emphasis">clic droit sur le nom du contact</text:span> &gt; <text:span text:style-name="Strong_20_Emphasis">Groupe</text:span> <text:line-break/>
Choisissez :</text:p>
      <text:list text:style-name="List_20_1" text:continue-numbering="false">
        <text:list-item>
          <text:p text:style-name="List_20_1_Content_First"> Un groupe existant, ici “groupe-test”</text:p>
        </text:list-item>
        <text:list-item>
          <text:p text:style-name="List_20_1_Content_Last"> Un nouveau groupe, en cliquant sur <text:span text:style-name="Strong_20_Emphasis">Nouveau groupe de contacts</text:span><text:line-break/></text:p>
        </text:list-item>
      </text:list>
      <text:p text:style-name="Text_20_body"><draw:frame draw:style-name="media" draw:name="4" text:anchor-type="as-char" draw:z-index="4" svg:width="13.229166666667cm" svg:height="7.7738402061856cm"><draw:image xlink:href="Pictures/d2365062c900a374453acc15ef9ee879.png" xlink:type="simple" xlink:show="embed" xlink:actuate="onLoad"/></draw:frame></text:p>
      <text:p text:style-name="Text_20_body">Cette manipulation peut également se faire pour un ou plusieurs contacts via le <text:span text:style-name="Strong_20_Emphasis">bouton Actions</text:span> :</text:p>
      <text:list text:style-name="Numbering_20_1" text:continue-numbering="false">
        <text:list-item>
          <text:p text:style-name="Numbering_20_1_Content_First"> <text:span text:style-name="Strong_20_Emphasis">Sélectionnez un ou plusieurs contacts</text:span> en cochant la case sur la gauche du contact<text:line-break/><text:span text:style-name="underline">Nota :</text:span> la sélection multiple peut également se faire à l'aide des raccourcis standards (sélection multiple avec touche Ctrl; sélection d'une liste avec touche Shift/Maj).<text:line-break/></text:p>
        </text:list-item>
        <text:list-item>
          <text:p text:style-name="Numbering_20_1_Content"> Cliquez sur le bouton <text:span text:style-name="Strong_20_Emphasis">Actions</text:span> puis <text:span text:style-name="Strong_20_Emphasis">Groupe</text:span></text:p>
        </text:list-item>
        <text:list-item>
          <text:p text:style-name="Numbering_20_1_Content_Last"> Choisissez un groupe existant ou créez un nouveau groupe</text:p>
        </text:list-item>
      </text:list>
      <text:p text:style-name="Text_20_body"><draw:frame draw:style-name="media" draw:name="5" text:anchor-type="as-char" draw:z-index="5" svg:width="15.875cm" svg:height="6.6145833333333cm"><draw:image xlink:href="Pictures/41fa361949bd09235947df3b846fe6f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ajouter-un-groupe-de-contacts</dc:title>
  </office:meta>
</office:document-meta>
</file>