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592e100378564a290643927b144562.png"/>
  <manifest:file-entry manifest:media-type="image/png" manifest:full-path="Pictures/9e425b2930d0394c5602eff0df2cc8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automatiser-l-envoi-d-un-message-durant-mon-absence"/><text:bookmark-start text:name="__RefHeading___automatiser-l-envoi-d-un-message-durant-mon-absence_1"/><text:bookmark-start text:name="automatiser-l-envoi-d-un-message-durant-mon-absence"/>Automatiser l'envoi d'un message durant mon absence<text:bookmark-end text:name="__RefHeading___automatiser-l-envoi-d-un-message-durant-mon-absence_1"/><text:bookmark-end text:name="automatiser-l-envoi-d-un-message-durant-mon-absence"/></text:h>
      <text:p text:style-name="Text_20_body">Ce tutoriel, pas à pas, va vous aider à mettre en place un envoi automatique d'un message indiquant votre absence lors de la réception d'un e-mail sur votre boîte aux lettres.</text:p>
      <text:h text:style-name="Heading_20_2" text:outline-level="2"><text:bookmark-start text:name="__RefHeading___configurer-un-message-d-absence-depuis-le-webmail_2"/><text:bookmark-start text:name="configurer-un-message-d-absence-depuis-le-webmail"/>Configurer un message d'absence depuis le webmail<text:bookmark-end text:name="__RefHeading___configurer-un-message-d-absence-depuis-le-webmail_2"/><text:bookmark-end text:name="configurer-un-message-d-absence-depuis-le-webmail"/></text:h>
      <text:list text:style-name="Numbering_20_1" text:continue-numbering="false">
        <text:list-item>
          <text:p text:style-name="Numbering_20_1_Content_First"> Se connecter au webmail (Page : Comment se connecter au Webmail)</text:p>
        </text:list-item>
        <text:list-item>
          <text:p text:style-name="Numbering_20_1_Content"> Dans le menu de navigation en haut, cliquez sur le menu “<text:span text:style-name="Strong_20_Emphasis">Préférences</text:span>” (1), puis sélectionnez “<text:span text:style-name="Strong_20_Emphasis">Hors du bureau</text:span>” (2). <text:line-break/><draw:frame draw:style-name="media" draw:name="0" text:anchor-type="as-char" draw:z-index="0" svg:width="10.583333333333cm" svg:height="5.4573036792971cm"><draw:image xlink:href="Pictures/0d592e100378564a290643927b144562.png" xlink:type="simple" xlink:show="embed" xlink:actuate="onLoad"/></draw:frame></text:p>
        </text:list-item>
        <text:list-item>
          <text:p text:style-name="Numbering_20_1_Content"> Dans la rubrique “<text:span text:style-name="Strong_20_Emphasis">Hors du Bureau</text:span>” dans la page principale, veuillez remplir les informations suivantes : <text:line-break/><draw:frame draw:style-name="media" draw:name="1" text:anchor-type="as-char" draw:z-index="1" svg:width="15.875cm" svg:height="5.2118927973199cm"><draw:image xlink:href="Pictures/9e425b2930d0394c5602eff0df2cc8dc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Cocher la case “<text:span text:style-name="Strong_20_Emphasis">Envoyer un message de réponse automatique</text:span>” pour activer les messages d’absences.</text:p>
            </text:list-item>
            <text:list-item>
              <text:p text:style-name="List_20_1_Content"> <text:span text:style-name="Strong_20_Emphasis">(2)</text:span> Pour le champ “<text:span text:style-name="Strong_20_Emphasis">Message de réponses automatique</text:span>”, indiquez le message que vous souhaitez envoyer automatiquement en réponse à vos expéditeurs.</text:p>
            </text:list-item>
            <text:list-item>
              <text:p text:style-name="List_20_1_Content"> <text:span text:style-name="Strong_20_Emphasis">(3)</text:span> Cochez la case “<text:span text:style-name="Strong_20_Emphasis">Envoyer des réponse automatiques pendant le délai suivant</text:span>”, de la rubrique délai pour planifier la période d’activation du message de réponse automatique.</text:p>
            </text:list-item>
            <text:list-item>
              <text:p text:style-name="List_20_1_Content"> <text:span text:style-name="Strong_20_Emphasis">(4)</text:span> Validez les changements en cliquant sur le bouton “<text:span text:style-name="Strong_20_Emphasis">Enregistrer</text:span>” en haut à gauche.</text:p>
            </text:list-item>
          </text:list>
        </text:list-item>
        <text:list-item>
          <text:p text:style-name="Numbering_20_1_Content_Last"> Votre message d'absence est désormais activé pour un envoi automatique.</text:p>
        </text:list-item>
      </text:list>
      <text:p text:style-name="Text_20_body"><text:span text:style-name="underline">Nota :</text:span> Le message d'absence s'applique à la boîte principale ainsi qu'aux alias éventue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utomatiser-l-envoi-d-un-message-durant-mon-absence</dc:title>
  </office:meta>
</office:document-meta>
</file>