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c8063b69087d4b4fe6483f298aee57f.png"/>
  <manifest:file-entry manifest:media-type="image/png" manifest:full-path="Pictures/7e5f36d25d47a8c84bbcdf76e8e74a1d.png"/>
  <manifest:file-entry manifest:media-type="image/png" manifest:full-path="Pictures/bcbf39c58dcf6d528913dc8069ecf6a3.png"/>
  <manifest:file-entry manifest:media-type="image/png" manifest:full-path="Pictures/f1b91ef88c6cb1d8d5698adc914f2acb.png"/>
  <manifest:file-entry manifest:media-type="image/png" manifest:full-path="Pictures/5ff97e3b932691262e36baf1601dc96b.png"/>
  <manifest:file-entry manifest:media-type="image/png" manifest:full-path="Pictures/d33ca615d4fa3e4e72bd2b4188f9303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ssagerie:configurer-ma-signature"/><text:bookmark-start text:name="__RefHeading___ajouter-automatiquement-une-signature-a-la-fin-des-mails-envoyes_1"/><text:bookmark-start text:name="ajouter-automatiquement-une-signature-a-la-fin-des-mails-envoyes"/>Ajouter automatiquement une signature à la fin des mails envoyés<text:bookmark-end text:name="__RefHeading___ajouter-automatiquement-une-signature-a-la-fin-des-mails-envoyes_1"/><text:bookmark-end text:name="ajouter-automatiquement-une-signature-a-la-fin-des-mails-envoyes"/></text:h>
      <text:p text:style-name="Text_20_body">Ce tutoriel, pas à pas, va vous aider à mettre en place une signature automatique à la fin des e-mails que vous envoyez.
La signature doit être configurée à 2 endroits différents :</text:p>
      <text:list text:style-name="List_20_1" text:continue-numbering="false">
        <text:list-item>
          <text:p text:style-name="List_20_1_Content_First"> Sur le webmail, pour les mails envoyés à partir de celui-ci</text:p>
        </text:list-item>
        <text:list-item>
          <text:p text:style-name="List_20_1_Content_Last"> Sur votre client de messagerie. Ici l'exemple est donné pour Outlook.</text:p>
        </text:list-item>
      </text:list>
      <text:h text:style-name="Heading_20_2" text:outline-level="2"><text:bookmark-start text:name="__RefHeading___creer-une-signature-sur-le-webmail_2"/><text:bookmark-start text:name="creer-une-signature-sur-le-webmail"/>Créer une signature sur le webmail<text:bookmark-end text:name="__RefHeading___creer-une-signature-sur-le-webmail_2"/><text:bookmark-end text:name="creer-une-signature-sur-le-webmail"/></text:h>
      <text:list text:style-name="Numbering_20_1" text:continue-numbering="false">
        <text:list-item>
          <text:p text:style-name="Numbering_20_1_Content_First"> Se connecter au webmail </text:p>
        </text:list-item>
        <text:list-item>
          <text:p text:style-name="Numbering_20_1_Content"> Dans le menu de navigation en haut, cliquez sur le menu “<text:span text:style-name="Strong_20_Emphasis">Préférences</text:span>” (1), puis sélectionnez sur “<text:span text:style-name="Strong_20_Emphasis">Signatures</text:span>” (2). <text:line-break/><draw:frame draw:style-name="media" draw:name="0" text:anchor-type="as-char" draw:z-index="0" svg:width="10.583333333333cm" svg:height="4.9294657762938cm"><draw:image xlink:href="Pictures/9c8063b69087d4b4fe6483f298aee57f.png" xlink:type="simple" xlink:show="embed" xlink:actuate="onLoad"/></draw:frame></text:p>
        </text:list-item>
        <text:list-item>
          <text:p text:style-name="Numbering_20_1_Content"> Sous la rubrique “<text:span text:style-name="Strong_20_Emphasis">Signatures</text:span>” dans la page principale, veuillez remplir les informations suivantes : <text:line-break/><draw:frame draw:style-name="media" draw:name="1" text:anchor-type="as-char" draw:z-index="1" svg:width="18.520833333333cm" style:rel-width="100%" svg:height="8.9385105092967cm" style:rel-height="scale"><draw:image xlink:href="Pictures/7e5f36d25d47a8c84bbcdf76e8e74a1d.png" xlink:type="simple" xlink:show="embed" xlink:actuate="onLoad"/></draw:frame></text:p>
          <text:list text:style-name="List_20_1">
            <text:list-item>
              <text:p text:style-name="List_20_1_Content"> Donnez un nom à votre signature (1).</text:p>
            </text:list-item>
            <text:list-item>
              <text:p text:style-name="List_20_1_Content"> Créez la signature que vous souhaitez utiliser (2).</text:p>
            </text:list-item>
            <text:list-item>
              <text:p text:style-name="List_20_1_Content"> Indiquez qu'il faut utiliser la signature nouvellement créée dans les <text:span text:style-name="Strong_20_Emphasis">nouveaux messages</text:span> et dans les <text:span text:style-name="Strong_20_Emphasis">réponses et transferts</text:span> (3).</text:p>
            </text:list-item>
            <text:list-item>
              <text:p text:style-name="List_20_1_Content"> Validez les changements en cliquant sur le bouton “<text:span text:style-name="Strong_20_Emphasis">Enregistrer</text:span>” en haut à gauche (4).</text:p>
            </text:list-item>
          </text:list>
        </text:list-item>
        <text:list-item>
          <text:p text:style-name="Numbering_20_1_Content_Last"> Votre signature est désormais insérée automatiquement dans tous les messages que vous envoyez depuis le <text:span text:style-name="Strong_20_Emphasis">webmail</text:span>.</text:p>
        </text:list-item>
      </text:list>
      <text:h text:style-name="Heading_20_2" text:outline-level="2"><text:bookmark-start text:name="__RefHeading___creer-une-signature-sur-outlook_3"/><text:bookmark-start text:name="creer-une-signature-sur-outlook"/>Créer une signature sur Outlook<text:bookmark-end text:name="__RefHeading___creer-une-signature-sur-outlook_3"/><text:bookmark-end text:name="creer-une-signature-sur-outlook"/></text:h>
      <text:list text:style-name="Numbering_20_1" text:continue-numbering="false">
        <text:list-item>
          <text:p text:style-name="Numbering_20_1_Content_First"> Dans le menu de navigation en haut, cliquez sur “<text:span text:style-name="Strong_20_Emphasis">Fichier</text:span>”, puis sur “<text:span text:style-name="Strong_20_Emphasis">Options</text:span>”. <text:line-break/><draw:frame draw:style-name="media" draw:name="2" text:anchor-type="as-char" draw:z-index="2" svg:width="10.583333333333cm" svg:height="7.8441176470588cm"><draw:image xlink:href="Pictures/bcbf39c58dcf6d528913dc8069ecf6a3.png" xlink:type="simple" xlink:show="embed" xlink:actuate="onLoad"/></draw:frame> <draw:frame draw:style-name="media" draw:name="3" text:anchor-type="as-char" draw:z-index="3" svg:width="10.583333333333cm" svg:height="7.221736204576cm"><draw:image xlink:href="Pictures/f1b91ef88c6cb1d8d5698adc914f2acb.png" xlink:type="simple" xlink:show="embed" xlink:actuate="onLoad"/></draw:frame></text:p>
        </text:list-item>
        <text:list-item>
          <text:p text:style-name="Numbering_20_1_Content_Last"> Dans la fenêtre d'options qui s'affiche, choisissez la rubrique “<text:span text:style-name="Strong_20_Emphasis">Courrier</text:span>” (1) puis cliquez sur le bouton “<text:span text:style-name="Strong_20_Emphasis">Signatures</text:span>*” <text:line-break/><draw:frame draw:style-name="media" draw:name="4" text:anchor-type="as-char" draw:z-index="4" svg:width="15.875cm" svg:height="13.082718327183cm"><draw:image xlink:href="Pictures/5ff97e3b932691262e36baf1601dc96b.png" xlink:type="simple" xlink:show="embed" xlink:actuate="onLoad"/></draw:frame></text:p>
        </text:list-item>
      </text:list>
      <text:list text:style-name="Numbering_20_1" text:continue-numbering="false">
        <text:list-item>
          <text:p text:style-name="Numbering_20_1_Content_First"> Dans la fenêtre <text:span text:style-name="Strong_20_Emphasis">Signatures et Thème</text:span> qui s'affiche, veuillez remplir les informations suivantes : <text:line-break/><draw:frame draw:style-name="media" draw:name="5" text:anchor-type="as-char" draw:z-index="5" svg:width="15.875cm" svg:height="10.495867768595cm"><draw:image xlink:href="Pictures/d33ca615d4fa3e4e72bd2b4188f9303f.png" xlink:type="simple" xlink:show="embed" xlink:actuate="onLoad"/></draw:frame></text:p>
          <text:list text:style-name="List_20_1">
            <text:list-item>
              <text:p text:style-name="List_20_1_Content"> Cliquez sur “<text:span text:style-name="Strong_20_Emphasis">Nouveau</text:span>” et donnez un nom à votre signature (1).</text:p>
            </text:list-item>
            <text:list-item>
              <text:p text:style-name="List_20_1_Content"> Créez la signature que vous souhaitez utiliser (2).</text:p>
            </text:list-item>
            <text:list-item>
              <text:p text:style-name="List_20_1_Content"> Indiquez qu'il faut utiliser la signature nouvellement créée dans les <text:span text:style-name="Strong_20_Emphasis">Nouveaux messages</text:span> et dans les <text:span text:style-name="Strong_20_Emphasis">Réponses/Transferts</text:span> (3).</text:p>
            </text:list-item>
            <text:list-item>
              <text:p text:style-name="List_20_1_Content"> Validez les changements en cliquant sur le bouton “<text:span text:style-name="Strong_20_Emphasis">OK</text:span>” en bas à droite (4).</text:p>
            </text:list-item>
          </text:list>
        </text:list-item>
        <text:list-item>
          <text:p text:style-name="Numbering_20_1_Content_Last"> Votre signature est désormais insérée automatiquement dans tous les messages que vous envoyez <text:span text:style-name="Strong_20_Emphasis">depuis Outlook</text:span>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 fo:text-align="left" style:justify-single-word="fals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 fo:text-align="left" style:justify-single-word="false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messagerie:configurer-ma-signature</dc:title>
  </office:meta>
</office:document-meta>
</file>