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612dc71d5b1a5a7fe5cd99242a32a9.png"/>
  <manifest:file-entry manifest:media-type="image/png" manifest:full-path="Pictures/d6f910ebae9b2ef3b6df1544d26f32ea.png"/>
  <manifest:file-entry manifest:media-type="image/png" manifest:full-path="Pictures/1adc337c9ab0dc556a8e4ff8f68494dc.png"/>
  <manifest:file-entry manifest:media-type="image/png" manifest:full-path="Pictures/41eae3200cee9871a5a30e66b70373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rie:exporter-ses-contacts"/><text:bookmark-start text:name="__RefHeading___exporter-ses-contacts_1"/><text:bookmark-start text:name="exporter-ses-contacts"/>Exporter ses contacts<text:bookmark-end text:name="__RefHeading___exporter-ses-contacts_1"/><text:bookmark-end text:name="exporter-ses-contacts"/></text:h>
      <text:p text:style-name="Text_20_body">La procédure ci-dessous permet d'effectuer un export des contacts depuis le Webmail.</text:p>
      <text:list text:style-name="List_20_1" text:continue-numbering="false">
        <text:list-item>
          <text:p text:style-name="List_20_1_Content_First"> Se connecter au Webmail</text:p>
        </text:list-item>
        <text:list-item>
          <text:p text:style-name="List_20_1_Content_Last"> Allez dans le menu <text:span text:style-name="Strong_20_Emphasis">Préférences (1) &gt; Importer/Exporter (2)</text:span></text:p>
        </text:list-item>
      </text:list>
      <text:p text:style-name="Text_20_body"><draw:frame draw:style-name="mediacenter" draw:name="0" text:anchor-type="paragraph" draw:z-index="0" svg:width="18.970625cm" style:rel-width="100%" svg:height="13.123333333333cm" style:rel-height="scale"><draw:image xlink:href="Pictures/da612dc71d5b1a5a7fe5cd99242a32a9.png" xlink:type="simple" xlink:show="embed" xlink:actuate="onLoad"/></draw:frame></text:p>
      <text:list text:style-name="List_20_1" text:continue-numbering="false">
        <text:list-item>
          <text:p text:style-name="List_20_1_Content_First"> Dans la rubrique <text:span text:style-name="Strong_20_Emphasis">Exporter</text:span>, cocher la case <text:span text:style-name="Strong_20_Emphasis">Contacts (1)</text:span>.</text:p>
        </text:list-item>
        <text:list-item>
          <text:p text:style-name="List_20_1_Content"> Sélectionner le format souhaité dans la liste (2).</text:p>
        </text:list-item>
        <text:list-item>
          <text:p text:style-name="List_20_1_Content_Last"> Dans <text:span text:style-name="Strong_20_Emphasis">Source</text:span>, cliquer sur le bouton <text:span text:style-name="Strong_20_Emphasis">Tous les dossiers (3)</text:span></text:p>
        </text:list-item>
      </text:list>
      <text:p text:style-name="Text_20_body"><draw:frame draw:style-name="mediacenter" draw:name="1" text:anchor-type="paragraph" draw:z-index="1" svg:width="23.944791666667cm" style:rel-width="100%" svg:height="11.879791666667cm" style:rel-height="scale"><draw:image xlink:href="Pictures/d6f910ebae9b2ef3b6df1544d26f32ea.png" xlink:type="simple" xlink:show="embed" xlink:actuate="onLoad"/></draw:frame></text:p>
      <text:list text:style-name="List_20_1" text:continue-numbering="false">
        <text:list-item>
          <text:p text:style-name="List_20_1_Content_First"> Une fenêtre pop-up <text:span text:style-name="Strong_20_Emphasis">Sélécionnez dosser</text:span> s'affiche.</text:p>
        </text:list-item>
        <text:list-item>
          <text:p text:style-name="List_20_1_Content"> Selectionner le dossier nommé <text:span text:style-name="Strong_20_Emphasis">Contacts (1)</text:span> pour exporter tous les contacts ou un sous-dossier (2) pour exporter les contacts d'un dossier spécifique.</text:p>
        </text:list-item>
        <text:list-item>
          <text:p text:style-name="List_20_1_Content_Last"> Valider en cliquant sur le bouton <text:span text:style-name="Strong_20_Emphasis">OK (3)</text:span></text:p>
        </text:list-item>
      </text:list>
      <text:p text:style-name="Text_20_body"><draw:frame draw:style-name="mediacenter" draw:name="2" text:anchor-type="paragraph" draw:z-index="2" svg:width="10.371666666667cm" svg:height="10.715625cm"><draw:image xlink:href="Pictures/1adc337c9ab0dc556a8e4ff8f68494d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bouton <text:span text:style-name="Strong_20_Emphasis">Exporter (1)</text:span> pour télécharger le ficher contenant les contacts.</text:p>
        </text:list-item>
      </text:list>
      <text:p text:style-name="Text_20_body"><draw:frame draw:style-name="mediacenter" draw:name="3" text:anchor-type="paragraph" draw:z-index="3" svg:width="26.458333333333cm" style:rel-width="100%" svg:height="3.3072916666667cm" style:rel-height="scale"><draw:image xlink:href="Pictures/41eae3200cee9871a5a30e66b70373b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exporter-ses-contacts</dc:title>
  </office:meta>
</office:document-meta>
</file>