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4d99215e1a1b7d1dd97c6c040947fdb.png"/>
  <manifest:file-entry manifest:media-type="image/png" manifest:full-path="Pictures/9e29542c688f84be54c43ad684cc2534.png"/>
  <manifest:file-entry manifest:media-type="image/png" manifest:full-path="Pictures/c58db9fb1a22c9f368d1cdc4e6a3bf1e.png"/>
  <manifest:file-entry manifest:media-type="image/png" manifest:full-path="Pictures/543f8e7c89101ef546c12d287388371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ssagerie:interface-espace-personnel-vaderetro"/><text:bookmark-start text:name="__RefHeading___interface-espace-personnnel-vade-retro_1"/><text:bookmark-start text:name="interface-espace-personnnel-vade-retro"/>Interface Espace Personnnel Vade Retro<text:bookmark-end text:name="__RefHeading___interface-espace-personnnel-vade-retro_1"/><text:bookmark-end text:name="interface-espace-personnnel-vade-retro"/></text:h>
      <text:p text:style-name="Text_20_body">L'espace personnel de Vade Retro, vous permet de pouvoir gérer les quarantaines de votre antispam et de votre antipub.</text:p>
      <text:p text:style-name="Text_20_body">Celle-ci est divisée en plusieurs zones qui sont représentées dans la figure ci-dessous :
<draw:frame draw:style-name="media" draw:name="0" text:anchor-type="as-char" draw:z-index="0" svg:width="32.993541666667cm" style:rel-width="100%" svg:height="18.997083333333cm" style:rel-height="scale"><draw:image xlink:href="Pictures/c4d99215e1a1b7d1dd97c6c040947fdb.png" xlink:type="simple" xlink:show="embed" xlink:actuate="onLoad"/></draw:frame></text:p>
      <text:h text:style-name="Heading_20_2" text:outline-level="2"><text:bookmark-start text:name="__RefHeading___zone-de-visualisation-des-e-mails_2"/><text:bookmark-start text:name="zone-de-visualisation-des-e-mails"/>Zone de visualisation des e-mails<text:bookmark-end text:name="__RefHeading___zone-de-visualisation-des-e-mails_2"/><text:bookmark-end text:name="zone-de-visualisation-des-e-mails"/></text:h>
      <text:p text:style-name="Text_20_body">Cette zone liste les e-mails présents dans votre compte utilisateur. Vous pouvez lire les e-mails de façon sécurisée en cliquant sur l’objet (cf figure 3) ou effectuer des actions en sélectionnant l’e-mail et cliquant sur le bouton voulu dans la zone <text:span text:style-name="Strong_20_Emphasis">Commandes d’actions</text:span>.</text:p>
      <text:p text:style-name="Text_20_body"><draw:frame draw:style-name="media" draw:name="1" text:anchor-type="as-char" draw:z-index="1" svg:width="18.229791666667cm" style:rel-width="100%" svg:height="14.393333333333cm" style:rel-height="scale"><draw:image xlink:href="Pictures/9e29542c688f84be54c43ad684cc2534.png" xlink:type="simple" xlink:show="embed" xlink:actuate="onLoad"/></draw:frame></text:p>
      <text:h text:style-name="Heading_20_2" text:outline-level="2"><text:bookmark-start text:name="__RefHeading___menus-de-navigation_3"/><text:bookmark-start text:name="menus-de-navigation"/>Menus de navigation<text:bookmark-end text:name="__RefHeading___menus-de-navigation_3"/><text:bookmark-end text:name="menus-de-navigation"/></text:h>
      <text:p text:style-name="Text_20_body">En cliquant sur Pourriels ou publicitaires (en dessous de <text:span text:style-name="Strong_20_Emphasis">consultation</text:span>), vous allez adapter la zone de visualisation des messages en affichant uniquement vos pourriels (virus, spam, notifications) ou uniquement les publicités.</text:p>
      <text:p text:style-name="Text_20_body">Vous pouvez paramétrer les conditions d’envoi de vos rapports (jours et heures d’envoi du rapport) et également activer la période d’absence en cliquant sur <text:span text:style-name="Strong_20_Emphasis">Paramètres</text:span> dans la zone <text:span text:style-name="Strong_20_Emphasis">Menus de navigation</text:span>. Gérer votre période d’absence, vous permettra de retrouver tous vos spams et publicités stockés lors de votre retour indépendamment de la durée de purge du contenu mise en place sur la solution.</text:p>
      <text:p text:style-name="Text_20_body"><text:span text:style-name="Strong_20_Emphasis">Options de filtrage</text:span> vous permet de gérer votre liste blanche et liste noire d’adresses et de domaines.</text:p>
      <text:p text:style-name="Text_20_body"><draw:frame draw:style-name="media" draw:name="2" text:anchor-type="as-char" draw:z-index="2" svg:width="20.452291666667cm" style:rel-width="100%" svg:height="16.060208333333cm" style:rel-height="scale"><draw:image xlink:href="Pictures/c58db9fb1a22c9f368d1cdc4e6a3bf1e.png" xlink:type="simple" xlink:show="embed" xlink:actuate="onLoad"/></draw:frame></text:p>
      <text:h text:style-name="Heading_20_2" text:outline-level="2"><text:bookmark-start text:name="__RefHeading___gestion-des-alias_4"/><text:bookmark-start text:name="gestion-des-alias"/>Gestion des Alias<text:bookmark-end text:name="__RefHeading___gestion-des-alias_4"/><text:bookmark-end text:name="gestion-des-alias"/></text:h>
      <text:p text:style-name="Text_20_body">Cet accès vous permet de gérer toutes vos adresses e-mails professionnelles dans un seul compte utilisateur pour gérer vos spams et publicités en un seul endroit.</text:p>
      <text:p text:style-name="Text_20_body"><draw:frame draw:style-name="media" draw:name="3" text:anchor-type="as-char" draw:z-index="3" svg:width="20.79625cm" style:rel-width="100%" svg:height="8.2020833333333cm" style:rel-height="scale"><draw:image xlink:href="Pictures/543f8e7c89101ef546c12d287388371d.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fo:text-align="left" style:justify-single-word="fals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fo:text-align="left" style:justify-single-word="false"/>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messagerie:interface-espace-personnel-vaderetro</dc:title>
  </office:meta>
</office:document-meta>
</file>