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80d60174d5dc16f2a054b402456aa5.png"/>
  <manifest:file-entry manifest:media-type="image/png" manifest:full-path="Pictures/5ae42f810d20fd3dbd2f0fe4891c81ab.png"/>
  <manifest:file-entry manifest:media-type="image/png" manifest:full-path="Pictures/3349342167c662ce9a97744502ac24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modifier-mon-mot-de-passe"/><text:bookmark-start text:name="__RefHeading___modifier-mon-mot-de-passe-de-connexion_1"/><text:bookmark-start text:name="modifier-mon-mot-de-passe-de-connexion"/>Modifier mon mot de passe de connexion<text:bookmark-end text:name="__RefHeading___modifier-mon-mot-de-passe-de-connexion_1"/><text:bookmark-end text:name="modifier-mon-mot-de-passe-de-connexion"/></text:h>
      <text:p text:style-name="Text_20_body">Ce tutoriel, pas à pas, va vous aider à modifier le mot de passe de votre compte de messagerie Zimbra.</text:p>
      <text:h text:style-name="Heading_20_2" text:outline-level="2"><text:bookmark-start text:name="__RefHeading___changer-le-mot-de-passe-de-mon-compte_2"/><text:bookmark-start text:name="changer-le-mot-de-passe-de-mon-compte"/>Changer le mot de passe de mon compte<text:bookmark-end text:name="__RefHeading___changer-le-mot-de-passe-de-mon-compte_2"/><text:bookmark-end text:name="changer-le-mot-de-passe-de-mon-compt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près avoir effectué cette manipulation, vous devrez changer
les mots de passe sur chacun de vos clients de messagerie (PC, smartphone, tablette, etc…).</text:p></table:table-cell></table:table-row></table:table></draw:text-box></draw:frame></text:p>
      <text:list text:style-name="Numbering_20_1" text:continue-numbering="false">
        <text:list-item>
          <text:p text:style-name="Numbering_20_1_Content_First">Se connecter au Webmail.</text:p>
        </text:list-item>
        <text:list-item>
          <text:p text:style-name="Numbering_20_1_Content">En haut à droite de la fenêtre Zimbra, cliquez sur la flèche blanche à droite de votre nom(1).</text:p>
        </text:list-item>
        <text:list-item>
          <text:p text:style-name="Numbering_20_1_Content">Dans le menu déroulant, cliquez sur le champs <text:span text:style-name="Strong_20_Emphasis">Changer le mot de passe</text:span> (2). <text:line-break/><draw:frame draw:style-name="media" draw:name="0" text:anchor-type="as-char" draw:z-index="0" svg:width="10.583333333333cm" svg:height="6.4938511326861cm"><draw:image xlink:href="Pictures/9880d60174d5dc16f2a054b402456aa5.png" xlink:type="simple" xlink:show="embed" xlink:actuate="onLoad"/></draw:frame></text:p>
        </text:list-item>
        <text:list-item>
          <text:p text:style-name="Numbering_20_1_Content">Une nouvelle fenêtre Changer de mot de passe s'ouvre :</text:p>
          <text:list text:style-name="Numbering_20_1">
            <text:list-item>
              <text:p text:style-name="Numbering_20_1_Content">Dans le champs Ancien mot de passe, indiquez votre mot de passe actuellement utilisé.</text:p>
            </text:list-item>
            <text:list-item>
              <text:p text:style-name="Numbering_20_1_Content">Dans le champs Nouveau mot de passe, indiquez le nouveau mot de passe souhaité.</text:p>
            </text:list-item>
            <text:list-item>
              <text:p text:style-name="Numbering_20_1_Content">Dans le champs Confirmer, indiquez à nouveau le mot de passe entré dans le champs 2.</text:p>
            </text:list-item>
            <text:list-item>
              <text:p text:style-name="Numbering_20_1_Content">Validez la modification de votre mot de passe, en cliquant sur le bouton Changer mot de passe. <text:line-break/><draw:frame draw:style-name="media" draw:name="1" text:anchor-type="as-char" draw:z-index="1" svg:width="10.583333333333cm" svg:height="7.125cm"><draw:image xlink:href="Pictures/5ae42f810d20fd3dbd2f0fe4891c81ab.png" xlink:type="simple" xlink:show="embed" xlink:actuate="onLoad"/></draw:frame></text:p>
            </text:list-item>
          </text:list>
        </text:list-item>
        <text:list-item>
          <text:p text:style-name="Numbering_20_1_Content">Une fois validé, un message de confirmation s'affichera. <text:line-break/><draw:frame draw:style-name="media" draw:name="2" text:anchor-type="as-char" draw:z-index="2" svg:width="10.583333333333cm" svg:height="6.8591782637508cm"><draw:image xlink:href="Pictures/3349342167c662ce9a97744502ac24ef.png" xlink:type="simple" xlink:show="embed" xlink:actuate="onLoad"/></draw:frame></text:p>
        </text:list-item>
        <text:list-item>
          <text:p text:style-name="Numbering_20_1_Content_Last">Vous pouvez fermer cette fenêtre, votre mot de passe est changé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modifier-mon-mot-de-passe</dc:title>
  </office:meta>
</office:document-meta>
</file>