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cc57440021c1b5b02645587a6e92e7.png"/>
  <manifest:file-entry manifest:media-type="image/png" manifest:full-path="Pictures/9a55c403962777267419ee7ac8aa1431.png"/>
  <manifest:file-entry manifest:media-type="image/png" manifest:full-path="Pictures/59ca636f3f99cd4fa43aef11f9f72de1.png"/>
  <manifest:file-entry manifest:media-type="image/png" manifest:full-path="Pictures/31302e4b9fb7e60f3ea3bd20fd7456c8.png"/>
  <manifest:file-entry manifest:media-type="image/png" manifest:full-path="Pictures/7ed15d95a530bd6bd4f6bed3d3993b6b.png"/>
  <manifest:file-entry manifest:media-type="image/png" manifest:full-path="Pictures/28858419c33e3be27cb59ea81f0b9023.png"/>
  <manifest:file-entry manifest:media-type="image/png" manifest:full-path="Pictures/829cd99cd0748ef6b21da8ccb3670a54.png"/>
  <manifest:file-entry manifest:media-type="image/png" manifest:full-path="Pictures/458f31f026349a3181cad49ac727a5c7.png"/>
  <manifest:file-entry manifest:media-type="image/png" manifest:full-path="Pictures/5c776e00e64974fe321ad35d52dfd9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outlook-2010"/><text:bookmark-start text:name="__RefHeading___microsoft-outlook-2010_1"/><text:bookmark-start text:name="microsoft-outlook-2010"/>Microsoft Outlook 2010<text:bookmark-end text:name="__RefHeading___microsoft-outlook-2010_1"/><text:bookmark-end text:name="microsoft-outlook-2010"/></text:h>
      <text:p text:style-name="Text_20_body">Ce tutoriel, pas à pas, va vous permettre de configurer votre client de messagerie <text:span text:style-name="Strong_20_Emphasis">Microsoft Outlook 2010</text:span>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icrosoft Outlook 2010</text:span>.</text:p>
        </text:list-item>
        <text:list-item>
          <text:p text:style-name="Numbering_20_1_Content"> Cliquez sur le menu “<text:span text:style-name="Strong_20_Emphasis">Fichier</text:span>”, en haut à gauche. <draw:frame draw:style-name="media" draw:name="Imprim'écran 01 Legend" text:anchor-type="as-char" draw:z-index="0" svg:width="2.6458333333333cm"><draw:text-box><text:p text:style-name="legendcenter"><draw:frame draw:style-name="media" draw:name="Imprim'écran 01" text:anchor-type="as-char" draw:z-index="0" svg:width="2.6458333333333cm" svg:height="1.2648212045169cm"><draw:image xlink:href="Pictures/c2cc57440021c1b5b02645587a6e92e7.png" xlink:type="simple" xlink:show="embed" xlink:actuate="onLoad"/></draw:frame>Imprim'écran 01</text:p></draw:text-box></draw:frame></text:p>
        </text:list-item>
        <text:list-item>
          <text:p text:style-name="Numbering_20_1_Content"> Une fois dans le menu “<text:span text:style-name="Strong_20_Emphasis">Fichier</text:span>” (1), le menu “<text:span text:style-name="Strong_20_Emphasis">Informations</text:span>” (2) doit être sélectionné, puis cliquez sur le bouton “<text:span text:style-name="Strong_20_Emphasis">Ajouter un nouveau compte</text:span>”(3).<draw:frame draw:style-name="media" draw:name="1" text:anchor-type="as-char" draw:z-index="1" svg:width="2.6458333333333cm" svg:height="1.5888726761781cm"><draw:image xlink:href="Pictures/9a55c403962777267419ee7ac8aa1431.png" xlink:type="simple" xlink:show="embed" xlink:actuate="onLoad"/></draw:frame></text:p>
        </text:list-item>
        <text:list-item>
          <text:p text:style-name="Numbering_20_1_Content"> Dans la fenêtre “<text:span text:style-name="Strong_20_Emphasis">Ajouter un nouveau compte</text:span>”, cochez la case “<text:span text:style-name="Strong_20_Emphasis">Configurer manuellement les paramètres du serveur ou les types de serveurs supplémentaires</text:span>” (1), puis validez en cliquant sur le bouton “<text:span text:style-name="Strong_20_Emphasis">Suivant</text:span>” (2).<draw:frame draw:style-name="media" draw:name="Imprim'écran 04 Legend" text:anchor-type="as-char" draw:z-index="0" svg:width="2.6458333333333cm"><draw:text-box><text:p text:style-name="legendcenter"><draw:frame draw:style-name="media" draw:name="Imprim'écran 04" text:anchor-type="as-char" draw:z-index="2" svg:width="2.6458333333333cm" svg:height="1.2548619824341cm"><draw:image xlink:href="Pictures/59ca636f3f99cd4fa43aef11f9f72de1.png" xlink:type="simple" xlink:show="embed" xlink:actuate="onLoad"/></draw:frame>Imprim'écran 04</text:p></draw:text-box></draw:frame></text:p>
        </text:list-item>
        <text:list-item>
          <text:p text:style-name="Numbering_20_1_Content"> Vérifiez que la case “<text:span text:style-name="Strong_20_Emphasis">Messagerie Internet</text:span>” (1) est bien sélectionnée, puis confirmez en cliquant sur le bouton “<text:span text:style-name="Strong_20_Emphasis">Suivant</text:span>” (2). <draw:frame draw:style-name="media" draw:name="Imprim'écran 05 Legend" text:anchor-type="as-char" draw:z-index="0" svg:width="2.6458333333333cm"><draw:text-box><text:p text:style-name="legendcenter"><draw:frame draw:style-name="media" draw:name="Imprim'écran 05" text:anchor-type="as-char" draw:z-index="3" svg:width="2.6458333333333cm" svg:height="1.2648212045169cm"><draw:image xlink:href="Pictures/31302e4b9fb7e60f3ea3bd20fd7456c8.png" xlink:type="simple" xlink:show="embed" xlink:actuate="onLoad"/></draw:frame>Imprim'écran 05</text:p></draw:text-box></draw:frame></text:p>
        </text:list-item>
        <text:list-item>
          <text:p text:style-name="Numbering_20_1_Content"> La nouvelle page qui s'affiche va nous permettre d'indiquer les informations nécessaires au bon fonctionnement de votre compte de messagerie <draw:frame draw:style-name="media" draw:name="Imprim'écran 06 Legend" text:anchor-type="as-char" draw:z-index="0" svg:width="2.6458333333333cm"><draw:text-box><text:p text:style-name="legendcenter"><draw:frame draw:style-name="media" draw:name="Imprim'écran 06" text:anchor-type="as-char" draw:z-index="4" svg:width="2.6458333333333cm" svg:height="1.2565218527813cm"><draw:image xlink:href="Pictures/7ed15d95a530bd6bd4f6bed3d3993b6b.png" xlink:type="simple" xlink:show="embed" xlink:actuate="onLoad"/></draw:frame>Imprim'écran 06</text:p></draw:text-box></draw:frame> :</text:p>
          <text:list text:style-name="Numbering_20_1">
            <text:list-item>
              <text:p text:style-name="Numbering_20_1_Content"> Pour le champs “<text:span text:style-name="Strong_20_Emphasis">Votre 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Type de compte</text:span>”, laissez le choix “<text:span text:style-name="Strong_20_Emphasis">POP3</text:span>”.</text:p>
            </text:list-item>
            <text:list-item>
              <text:p text:style-name="Numbering_20_1_Content"> Pour les champs “<text:span text:style-name="Strong_20_Emphasis">serveur de courrier entrant</text:span>” (3) et “<text:span text:style-name="Strong_20_Emphasis">serveur de courrier sortant (SMTP)</text:span>” (4), indiquez : “<text:span text:style-name="Strong_20_Emphasis"><text:user-field-get text:name="url_webmail">webmail.sos-data.net</text:user-field-get></text:span>”</text:p>
            </text:list-item>
            <text:list-item>
              <text:p text:style-name="Numbering_20_1_Content"> Pour le champs “<text:span text:style-name="Strong_20_Emphasis">Nom d’utilisateur</text:span>”, saisissez la même adresse qu'indiquée plus haut (5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6).</text:p>
            </text:list-item>
            <text:list-item>
              <text:p text:style-name="Numbering_20_1_Content"> Vérifiez que la case “<text:span text:style-name="Strong_20_Emphasis">Mémoriser le mot de passe</text:span>” est bien cochée (7)</text:p>
            </text:list-item>
            <text:list-item>
              <text:p text:style-name="Numbering_20_1_Content"> Puis, cliquez sur le bouton “<text:span text:style-name="Strong_20_Emphasis">Paramètres supplémentaires</text:span>”</text:p>
            </text:list-item>
          </text:list>
        </text:list-item>
        <text:list-item>
          <text:p text:style-name="Numbering_20_1_Content"> Dans la nouvelle fenêtre “<text:span text:style-name="Strong_20_Emphasis">Paramètres de messagerie Internet</text:span>”  :</text:p>
          <text:list text:style-name="Numbering_20_1">
            <text:list-item>
              <text:p text:style-name="Numbering_20_1_Content"> Dans l'onglet “<text:span text:style-name="Strong_20_Emphasis">Serveur Sortant</text:span>” <draw:frame draw:style-name="media" draw:name="5" text:anchor-type="as-char" draw:z-index="5" svg:width="2.6458333333333cm" svg:height="2.3871296296296cm"><draw:image xlink:href="Pictures/28858419c33e3be27cb59ea81f0b9023.png" xlink:type="simple" xlink:show="embed" xlink:actuate="onLoad"/></draw:frame></text:p>
              <text:list text:style-name="Numbering_20_1">
                <text:list-item>
                  <text:p text:style-name="Numbering_20_1_Content"> Cochez la case “<text:span text:style-name="Strong_20_Emphasis">Mon serveur sortant(SMTP) requiert une authentification</text:span>”. (1)</text:p>
                </text:list-item>
                <text:list-item>
                  <text:p text:style-name="Numbering_20_1_Content"> Cochez le bouton radio “<text:span text:style-name="Strong_20_Emphasis">Utiliser les mêmes paramètres que mon serveur de courrier entrant</text:span>”. (2)</text:p>
                </text:list-item>
              </text:list>
            </text:list-item>
            <text:list-item>
              <text:p text:style-name="Numbering_20_1_Content"> Dans l'onglet “<text:span text:style-name="Strong_20_Emphasis">Options Avancés</text:span>” <draw:frame draw:style-name="media" draw:name="Imprim'écran 07 Legend" text:anchor-type="as-char" draw:z-index="0" svg:width="2.6458333333333cm"><draw:text-box><text:p text:style-name="legendcenter"><draw:frame draw:style-name="media" draw:name="Imprim'écran 07" text:anchor-type="as-char" draw:z-index="6" svg:width="2.6458333333333cm" svg:height="1.2504851059366cm"><draw:image xlink:href="Pictures/829cd99cd0748ef6b21da8ccb3670a54.png" xlink:type="simple" xlink:show="embed" xlink:actuate="onLoad"/></draw:frame>Imprim'écran 07</text:p></draw:text-box></draw:frame>(1).</text:p>
              <text:list text:style-name="Numbering_20_1">
                <text:list-item>
                  <text:p text:style-name="Numbering_20_1_Content"> Dans la case “<text:span text:style-name="Strong_20_Emphasis">serveur sortant SMTP</text:span>”, indiquez le port <text:span text:style-name="Strong_20_Emphasis">587</text:span></text:p>
                </text:list-item>
                <text:list-item>
                  <text:p text:style-name="Numbering_20_1_Content"> Dans la liste déroulante “<text:span text:style-name="Strong_20_Emphasis">Utiliser le type de connexion chiffré suivant</text:span>”, choisissez le paramètre “<text:span text:style-name="Strong_20_Emphasis">Automatique</text:span>” (2).</text:p>
                </text:list-item>
                <text:list-item/>
                <text:list-item>
                  <text:p text:style-name="Numbering_20_1_Content"> Dans la case “<text:span text:style-name="Strong_20_Emphasis">jours</text:span>”, indiquez le nombre “<text:span text:style-name="Strong_20_Emphasis">10</text:span>” (3). <text:span text:style-name="Emphasis">Cette option correspond à la durée de rétention de la copie de l'e-mail sur le serveur après la récupération par votre client de messagerie <text:span text:style-name="Strong_20_Emphasis">Microsoft Outlook 2010</text:span></text:span>.</text:p>
                </text:list-item>
              </text:list>
            </text:list-item>
            <text:list-item>
              <text:p text:style-name="Numbering_20_1_Content"> Cochez la case “<text:span text:style-name="Strong_20_Emphasis">Supprimer du serveur après avoir été supprimé du dossier Éléments supprimés</text:span>” (4).</text:p>
            </text:list-item>
            <text:list-item>
              <text:p text:style-name="Numbering_20_1_Content"> Validez les saisies en cliquant sur le bouton “<text:span text:style-name="Strong_20_Emphasis">OK</text:span>” (5)</text:p>
            </text:list-item>
          </text:list>
        </text:list-item>
        <text:list-item>
          <text:p text:style-name="Numbering_20_1_Content"> Validez tous les paramètres du compte en cliquant sur le bouton “<text:span text:style-name="Strong_20_Emphasis">Suivant</text:span>” de la fenêtre “<text:span text:style-name="Strong_20_Emphasis">Ajouter un nouveau compte</text:span>”. <draw:frame draw:style-name="media" draw:name="Imprim'écran 08 Legend" text:anchor-type="as-char" draw:z-index="0" svg:width="2.6458333333333cm"><draw:text-box><text:p text:style-name="legendcenter"><draw:frame draw:style-name="media" draw:name="Imprim'écran 08" text:anchor-type="as-char" draw:z-index="7" svg:width="2.6458333333333cm" svg:height="1.2498823713927cm"><draw:image xlink:href="Pictures/458f31f026349a3181cad49ac727a5c7.png" xlink:type="simple" xlink:show="embed" xlink:actuate="onLoad"/></draw:frame>Imprim'écran 08</text:p></draw:text-box></draw:frame></text:p>
        </text:list-item>
        <text:list-item>
          <text:p text:style-name="Numbering_20_1_Content"> Dans la fenêtre “<text:span text:style-name="Strong_20_Emphasis">Tester les paramètres du compte</text:span>”, vérifiez que les “<text:span text:style-name="Strong_20_Emphasis">Tâches</text:span>” ont bien des coches vertes. Si ce n'est pas le cas recommencer la section 7, sinon cliquez sur le bouton “Fermer” (1). <draw:frame draw:style-name="media" draw:name="Imprim'écran 11 Legend" text:anchor-type="as-char" draw:z-index="0" svg:width="2.6458333333333cm"><draw:text-box><text:p text:style-name="legendcenter"><draw:frame draw:style-name="media" draw:name="Imprim'écran 11" text:anchor-type="as-char" draw:z-index="8" svg:width="2.6458333333333cm" svg:height="1.2664810748641cm"><draw:image xlink:href="Pictures/5c776e00e64974fe321ad35d52dfd974.png" xlink:type="simple" xlink:show="embed" xlink:actuate="onLoad"/></draw:frame>Imprim'écran 11</text:p></draw:text-box></draw:frame></text:p>
        </text:list-item>
        <text:list-item>
          <text:p text:style-name="Numbering_20_1_Content"> Validez en cliquant sur le bouton “<text:span text:style-name="Strong_20_Emphasis">Terminer</text:span>” de la fenêtre “<text:span text:style-name="Strong_20_Emphasis">Ajouter un nouveau compte</text:span>”.</text:p>
        </text:list-item>
        <text:list-item>
          <text:p text:style-name="Numbering_20_1_Content"> Cliquez sur le bouton “<text:span text:style-name="Strong_20_Emphasis">Fermer</text:span>” de la fenêtre “<text:span text:style-name="Strong_20_Emphasis">Paramètres du compte</text:span>”.</text:p>
        </text:list-item>
        <text:list-item>
          <text:p text:style-name="Numbering_20_1_Content_Last"> Votre compte de messagerie est désormais opérationnel sur votre client <text:span text:style-name="Strong_20_Emphasis">Microsoft Outlook 2010</text:span>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utlook-2010</dc:title>
  </office:meta>
</office:document-meta>
</file>