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bd84f8bad9f00e3df468b1f03596ef2.png"/>
  <manifest:file-entry manifest:media-type="image/png" manifest:full-path="Pictures/473c510384d69b89116064f414e3da4d.png"/>
  <manifest:file-entry manifest:media-type="image/png" manifest:full-path="Pictures/f9ff2dd5011d457e0a39fb0737bfe21c.png"/>
  <manifest:file-entry manifest:media-type="image/png" manifest:full-path="Pictures/7455ffa47e589e5615b5477090f8d9b8.png"/>
  <manifest:file-entry manifest:media-type="image/png" manifest:full-path="Pictures/2b9fa03f74874ead64395d6d7d441a35.png"/>
  <manifest:file-entry manifest:media-type="image/png" manifest:full-path="Pictures/897adcb080692715cf4b4e250600f08a.png"/>
  <manifest:file-entry manifest:media-type="image/png" manifest:full-path="Pictures/15f4d5373eda84c0243e95e10493d97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agerie:partager-un-calendrier"/><text:bookmark-start text:name="__RefHeading___partage-de-calendrier_1"/><text:bookmark-start text:name="partage-de-calendrier"/>Partage de calendrier<text:bookmark-end text:name="__RefHeading___partage-de-calendrier_1"/><text:bookmark-end text:name="partage-de-calendrier"/></text:h>
      <text:p text:style-name="Text_20_body">Zimbra permet de partager les calendriers à plusieurs niveaux. <text:line-break/>
Il est possible de choisir à qui le calendrier doit être partagé et quels droits la/les personnes(s) désignée(s) disposeront sur le calendrier. Vous pouvez partager vos calendriers avec des utilisateurs internes et externes. <text:line-break/>
En partageant votre calendrier, vous autorisez d'autres utilisateurs à consulter ou gérer votre emploi du temps. Vous pouvez choisir de rendre votre calendrier accessible en lecture seule ou d'autoriser quelqu'un à créer des réunions et organiser des invitations.</text:p>
      <text:h text:style-name="Heading_20_2" text:outline-level="2"><text:bookmark-start text:name="__RefHeading___partager-un-calendrier-depuis-le-webmail_2"/><text:bookmark-start text:name="partager-un-calendrier-depuis-le-webmail"/>Partager un calendrier depuis le webmail<text:bookmark-end text:name="__RefHeading___partager-un-calendrier-depuis-le-webmail_2"/><text:bookmark-end text:name="partager-un-calendrier-depuis-le-webmail"/></text:h>
      <text:list text:style-name="Numbering_20_1" text:continue-numbering="false">
        <text:list-item>
          <text:p text:style-name="Numbering_20_1_Content_First"> Se connecter au webmail </text:p>
        </text:list-item>
        <text:list-item>
          <text:p text:style-name="Numbering_20_1_Content"> Dans le menu de navigation en haut, cliquez sur le menu “<text:span text:style-name="Strong_20_Emphasis">Calendrier</text:span>” (1). Faites un <text:span text:style-name="Strong_20_Emphasis">clic droit</text:span> sur le calendrier que vous souhaitez partager (2) puis sélectionnez “<text:span text:style-name="Strong_20_Emphasis">Partager le calendrier</text:span>” (3). <text:line-break/><draw:frame draw:style-name="media" draw:name="0" text:anchor-type="as-char" draw:z-index="0" svg:width="10.583333333333cm" svg:height="6.6271030494217cm"><draw:image xlink:href="Pictures/3bd84f8bad9f00e3df468b1f03596ef2.png" xlink:type="simple" xlink:show="embed" xlink:actuate="onLoad"/></draw:frame></text:p>
        </text:list-item>
        <text:list-item>
          <text:p text:style-name="Numbering_20_1_Content">La fenêtre suivante s'affiche : <text:line-break/><draw:frame draw:style-name="media" draw:name="1" text:anchor-type="as-char" draw:z-index="1" svg:width="10.583333333333cm" svg:height="14.999222999223cm"><draw:image xlink:href="Pictures/473c510384d69b89116064f414e3da4d.png" xlink:type="simple" xlink:show="embed" xlink:actuate="onLoad"/></draw:frame></text:p>
          <text:list text:style-name="List_20_1">
            <text:list-item>
              <text:p text:style-name="List_20_1_Content"> <text:span text:style-name="Strong_20_Emphasis">(1)</text:span> Partagez votre calendrier avec des <text:span text:style-name="Strong_20_Emphasis">utilisateurs et groupes internes</text:span> (vos collègues) avec des <text:span text:style-name="Strong_20_Emphasis">invités</text:span> ou en <text:span text:style-name="Strong_20_Emphasis">public</text:span> (en lecture seule uniquement)</text:p>
            </text:list-item>
            <text:list-item>
              <text:p text:style-name="List_20_1_Content"> <text:span text:style-name="Strong_20_Emphasis">(2)</text:span> Indiquez les adresses e-mail des personnes avec qui vous souhaitez partager votre calendrier</text:p>
            </text:list-item>
            <text:list-item>
              <text:p text:style-name="List_20_1_Content"> <text:span text:style-name="Strong_20_Emphasis">(3)</text:span> Lorsque vous partagez vos calendriers avec des utilisateurs internes, vous pouvez sélectionner le type d'accès dont ils peuvent disposer :</text:p>
              <text:list text:style-name="List_20_1">
                <text:list-item>
                  <text:p text:style-name="List_20_1_Content"> <text:span text:style-name="Strong_20_Emphasis">Gestionnaire</text:span> donne un accès total pour consulter et modifier le calendrier.</text:p>
                </text:list-item>
                <text:list-item>
                  <text:p text:style-name="List_20_1_Content"> <text:span text:style-name="Strong_20_Emphasis">Administrateur</text:span> donne un accès total pour consulter, modifier, partager et retirer les partages de calendriers.</text:p>
                </text:list-item>
                <text:list-item>
                  <text:p text:style-name="List_20_1_Content"> <text:span text:style-name="Strong_20_Emphasis">Visionneur</text:span> donne un accès en lecture seule. Les invités externes et le public sont limités à l'accès en lecture seule <text:line-break/><text:line-break/> Les utilisateurs ayant un accès <text:span text:style-name="Strong_20_Emphasis">gestionnaire</text:span> ou <text:span text:style-name="Strong_20_Emphasis">administrateur</text:span> peuvent créer des invitations à une réunion et les envoyer en votre nom. Ils peuvent également accepter ou refuser des invitations à une réunion en votre nom. Lorsque l'utilisateur envoie un mail en réponse à une invitation de réunion, l'en-tête de ce mail présente le champ <text:span text:style-name="Emphasis">De</text:span>, indiquant l'adresse de l'utilisateur, et une adresse <text:span text:style-name="Emphasis">Au nom de</text:span>, indiquant votre adresse. <text:line-break/><text:line-break/></text:p>
                </text:list-item>
              </text:list>
            </text:list-item>
            <text:list-item>
              <text:p text:style-name="List_20_1_Content"> <text:span text:style-name="Strong_20_Emphasis">(4)</text:span> Le calendrier que vous partagez affiche “<text:span text:style-name="Strong_20_Emphasis">occupé</text:span>” quand vous avez un rendez-vous privé mais les détails du rendez-vous ne sont pas affichés. Lorsque vous créez le partage, vous pouvez choisir d'autoriser les groupes ou les utilisateurs internes et les invités externes à voir les détails de vos rendez-vous privés.</text:p>
            </text:list-item>
            <text:list-item>
              <text:p text:style-name="List_20_1_Content"> <text:span text:style-name="Strong_20_Emphasis">(5)</text:span>  Un mail est envoyé aux personnes invitées, vous pouvez le personnaliser ici si vous le souhaitez</text:p>
            </text:list-item>
          </text:list>
        </text:list-item>
        <text:list-item>
          <text:p text:style-name="Numbering_20_1_Content_Last"> Cliquez sur <text:span text:style-name="Strong_20_Emphasis">OK</text:span> pour créer le partage et envoyer l'invitation</text:p>
        </text:list-item>
      </text:list>
      <text:h text:style-name="Heading_20_2" text:outline-level="2"><text:bookmark-start text:name="__RefHeading___accepter-un-partage-depuis-le-webmail_3"/><text:bookmark-start text:name="accepter-un-partage-depuis-le-webmail"/>Accepter un partage depuis le Webmail<text:bookmark-end text:name="__RefHeading___accepter-un-partage-depuis-le-webmail_3"/><text:bookmark-end text:name="accepter-un-partage-depuis-le-webmail"/></text:h>
      <text:p text:style-name="Text_20_body">Lorsqu'un calendrier est partagé avec vous, vous recevez un mail vous en informant :</text:p>
      <text:p text:style-name="Text_20_body"><draw:frame draw:style-name="media" draw:name="2" text:anchor-type="as-char" draw:z-index="2" svg:width="12.3825cm" svg:height="9.5779166666667cm"><draw:image xlink:href="Pictures/f9ff2dd5011d457e0a39fb0737bfe21c.png" xlink:type="simple" xlink:show="embed" xlink:actuate="onLoad"/></draw:frame></text:p>
      <text:p text:style-name="Text_20_body">Cliquez sur <text:span text:style-name="Strong_20_Emphasis">Accepter le partage</text:span> pour ajouter le calendrier ou sur <text:span text:style-name="Strong_20_Emphasis">Refuser le partage</text:span> si vous ne souhaitez pas y avoir accès.</text:p>
      <text:p text:style-name="Text_20_body">Lorsque vous acceptez, une nouvelle fenêtre s'affiche. Elle résume les autorisations que vous avez sur le calendrier et vous permet de choisir : <text:line-break/><draw:frame draw:style-name="media" draw:name="3" text:anchor-type="as-char" draw:z-index="3" svg:width="10.583333333333cm" svg:height="5.7179109364768cm"><draw:image xlink:href="Pictures/7455ffa47e589e5615b5477090f8d9b8.png" xlink:type="simple" xlink:show="embed" xlink:actuate="onLoad"/></draw:frame> <text:line-break/></text:p>
      <text:list text:style-name="List_20_1" text:continue-numbering="false">
        <text:list-item>
          <text:p text:style-name="List_20_1_Content_First"> Le <text:span text:style-name="Strong_20_Emphasis">nom</text:span> du calendrier (1)</text:p>
        </text:list-item>
        <text:list-item>
          <text:p text:style-name="List_20_1_Content"> La <text:span text:style-name="Strong_20_Emphasis">couleur</text:span> sous laquelle il sera affiché (2)</text:p>
        </text:list-item>
        <text:list-item>
          <text:p text:style-name="List_20_1_Content_Last"> Si  vous souhaitez ou pas <text:span text:style-name="Strong_20_Emphasis">avertir</text:span> par e-mail que vous avez accepté le partage</text:p>
        </text:list-item>
      </text:list>
      <text:p text:style-name="Text_20_body">Cliquez sur <text:span text:style-name="Strong_20_Emphasis">Oui</text:span> (4) pour valider</text:p>
      <text:p text:style-name="Text_20_body">Dans le menu de navigation en haut, cliquez sur le menu “<text:span text:style-name="Strong_20_Emphasis">Calendrier</text:span>” (1). Vous retrouvez le calendrier partagé dans la <text:span text:style-name="Strong_20_Emphasis">liste de vos calendriers</text:span> (2) :</text:p>
      <text:p text:style-name="Text_20_body"><draw:frame draw:style-name="media" draw:name="4" text:anchor-type="as-char" draw:z-index="4" svg:width="6.6145833333333cm" svg:height="7.1000573394495cm"><draw:image xlink:href="Pictures/2b9fa03f74874ead64395d6d7d441a35.png" xlink:type="simple" xlink:show="embed" xlink:actuate="onLoad"/></draw:frame></text:p>
      <text:h text:style-name="Heading_20_2" text:outline-level="2"><text:bookmark-start text:name="__RefHeading___ajouter-un-calendrier-partage-depuis-le-webmail_4"/><text:bookmark-start text:name="ajouter-un-calendrier-partage-depuis-le-webmail"/>Ajouter un calendrier partagé depuis le Webmail<text:bookmark-end text:name="__RefHeading___ajouter-un-calendrier-partage-depuis-le-webmail_4"/><text:bookmark-end text:name="ajouter-un-calendrier-partage-depuis-le-webmail"/></text:h>
      <text:p text:style-name="Text_20_body">Lorsqu'un calendrier est partagé avec vous mais que vous n'avez pas reçu de notification par mail, vous pouvez quand même y accéder.</text:p>
      <text:list text:style-name="Numbering_20_1" text:continue-numbering="false">
        <text:list-item>
          <text:p text:style-name="Numbering_20_1_Content_First"> Se connecter au webmail </text:p>
        </text:list-item>
        <text:list-item>
          <text:p text:style-name="Numbering_20_1_Content"> Dans le menu de navigation en haut, cliquez sur le menu “<text:span text:style-name="Strong_20_Emphasis">Calendrier</text:span>” (1). Faites un <text:span text:style-name="Strong_20_Emphasis">clic droit</text:span> sur <text:span text:style-name="Strong_20_Emphasis">Calendrier</text:span> (2) puis sélectionnez “<text:span text:style-name="Strong_20_Emphasis">Rechercher des partages</text:span>” (3). <text:line-break/><draw:frame draw:style-name="media" draw:name="5" text:anchor-type="as-char" draw:z-index="5" svg:width="10.583333333333cm" svg:height="5.3908290743896cm"><draw:image xlink:href="Pictures/897adcb080692715cf4b4e250600f08a.png" xlink:type="simple" xlink:show="embed" xlink:actuate="onLoad"/></draw:frame></text:p>
        </text:list-item>
        <text:list-item>
          <text:p text:style-name="Numbering_20_1_Content_Last"> Sélectionnez le calendrier qui vous intéresse (1) et cliquez sur <text:span text:style-name="Strong_20_Emphasis">Ajouter</text:span> (2) <text:line-break/><draw:frame draw:style-name="media" draw:name="6" text:anchor-type="as-char" draw:z-index="6" svg:width="7.9375cm" svg:height="6.7487922705314cm"><draw:image xlink:href="Pictures/15f4d5373eda84c0243e95e10493d972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partager-un-calendrier</dc:title>
  </office:meta>
</office:document-meta>
</file>