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efbbe494921295a8f970376d95bd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premiere-connexion-mailcleaner"/><text:bookmark-start text:name="__RefHeading___connexion-a-mon-espace-de-gestion-mailcleaner_1"/><text:bookmark-start text:name="connexion-a-mon-espace-de-gestion-mailcleaner"/>Connexion à mon espace de gestion Mailcleaner<text:bookmark-end text:name="__RefHeading___connexion-a-mon-espace-de-gestion-mailcleaner_1"/><text:bookmark-end text:name="connexion-a-mon-espace-de-gestion-mailcleaner"/></text:h>
      <text:p text:style-name="Text_20_body">Voici la procédure à suivre pour accéder à votre quarantaine :</text:p>
      <text:list text:style-name="List_20_1" text:continue-numbering="false">
        <text:list-item>
          <text:p text:style-name="List_20_1_Content_First"> Vous recevez quotidiennement un rapport de quarantaine par e-mail</text:p>
        </text:list-item>
        <text:list-item>
          <text:p text:style-name="List_20_1_Content_Last"> <text:span text:style-name="Strong_20_Emphasis">Accédez à l'interface de gestion de votre compte</text:span> en cliquant sur le lien indiqué dans l'en-tête du rapport quotidien :</text:p>
        </text:list-item>
      </text:list>
      <text:p text:style-name="Text_20_body"><draw:frame draw:style-name="media" draw:name="0" text:anchor-type="as-char" draw:z-index="0" svg:width="15.875cm" svg:height="3.5684993924666cm"><draw:image xlink:href="Pictures/63efbbe494921295a8f970376d95bd5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premiere-connexion-mailcleaner</dc:title>
  </office:meta>
</office:document-meta>
</file>