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a6c7550a48a91a260f7f7ec105bc24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ssagerie:rapport-vaderetro"/><text:bookmark-start text:name="__RefHeading___rapport-personnalise-vade-retro_1"/><text:bookmark-start text:name="rapport-personnalise-vade-retro"/>Rapport Personnalisé Vade Retro<text:bookmark-end text:name="__RefHeading___rapport-personnalise-vade-retro_1"/><text:bookmark-end text:name="rapport-personnalise-vade-retro"/></text:h>
      <text:p text:style-name="Text_20_body">Lorsque la solution est activée, vous recevez régulièrement un rapport personnel par e-mail vous indiquant le nombre de spams et publicités retenus dans votre espace personnel la journée précédente. Vous trouverez en début de mail un lien cliquable pour vous rendre sur votre espace personnel. Voici un exemple du rapport que vous recevrez:</text:p>
      <text:p text:style-name="Text_20_body"><draw:frame draw:style-name="media" draw:name="0" text:anchor-type="as-char" draw:z-index="0" svg:width="5.2916666666667cm" svg:height="7.6300331294597cm"><draw:image xlink:href="Pictures/6a6c7550a48a91a260f7f7ec105bc24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messagerie:rapport-vaderetro</dc:title>
  </office:meta>
</office:document-meta>
</file>