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31d2dc008e515278c8fb3b657abfb44.png"/>
  <manifest:file-entry manifest:media-type="image/png" manifest:full-path="Pictures/b84928439715cf72bf723b76f795297a.png"/>
  <manifest:file-entry manifest:media-type="image/png" manifest:full-path="Pictures/ce17da3debdfa01d32ca22eaf049a7b1.png"/>
  <manifest:file-entry manifest:media-type="image/png" manifest:full-path="Pictures/760db7a5149fb42674959bf0d519b675.png"/>
  <manifest:file-entry manifest:media-type="image/png" manifest:full-path="Pictures/260a944267d142cf5763bc0c1785284b.png"/>
  <manifest:file-entry manifest:media-type="image/png" manifest:full-path="Pictures/3ee8096435c3c01de9865552c284fb1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text:name="url_webmail" office:string-value="webmail.sos-data.net"/>
      </text:user-field-decls>
      <text:h text:style-name="Heading_20_1" text:outline-level="1"><text:bookmark text:name="messagerie:thunderbird"/><text:bookmark-start text:name="__RefHeading___mozilla-thunderbird_1"/><text:bookmark-start text:name="mozilla-thunderbird"/>Mozilla Thunderbird<text:bookmark-end text:name="__RefHeading___mozilla-thunderbird_1"/><text:bookmark-end text:name="mozilla-thunderbird"/></text:h>
      <text:p text:style-name="Text_20_body">Ce tutoriel, pas à pas, va vous permettre de configurer votre client de messagerie <text:span text:style-name="Strong_20_Emphasis">Mozilla Thunderbird</text:span>.<text:line-break/>
Pour vous aider, n'hésitez pas à cliquez sur les “<text:span text:style-name="Strong_20_Emphasis">Imprim'écran</text:span>” en fin de chaque indication de manipulation.</text:p>
      <text:h text:style-name="Heading_20_2" text:outline-level="2"><text:bookmark-start text:name="__RefHeading___configuration-d-un-compte-de-messagerie_2"/><text:bookmark-start text:name="configuration-d-un-compte-de-messagerie"/>Configuration d'un compte de messagerie<text:bookmark-end text:name="__RefHeading___configuration-d-un-compte-de-messagerie_2"/><text:bookmark-end text:name="configuration-d-un-compte-de-messagerie"/></text:h>
      <text:list text:style-name="Numbering_20_1" text:continue-numbering="false">
        <text:list-item>
          <text:p text:style-name="Numbering_20_1_Content_First"> Ouvrez votre logiciel <text:span text:style-name="Strong_20_Emphasis">Mozilla Thundrbird</text:span>.</text:p>
        </text:list-item>
        <text:list-item>
          <text:p text:style-name="Numbering_20_1_Content"> Cliquez sur le menu “<text:span text:style-name="Strong_20_Emphasis">Thunderbird</text:span>”, en haut à droite (1). <text:line-break/><draw:frame draw:style-name="media" draw:name="0" text:anchor-type="as-char" draw:z-index="0" svg:width="15.875cm" svg:height="4.6188038793103cm"><draw:image xlink:href="Pictures/631d2dc008e515278c8fb3b657abfb44.png" xlink:type="simple" xlink:show="embed" xlink:actuate="onLoad"/></draw:frame></text:p>
        </text:list-item>
        <text:list-item>
          <text:p text:style-name="Numbering_20_1_Content"> Une fois dans le menu “<text:span text:style-name="Strong_20_Emphasis">Thunderbird</text:span>”(1), cliquez sur le menu “<text:span text:style-name="Strong_20_Emphasis">Options</text:span>” (2), puis sur le menu “<text:span text:style-name="Strong_20_Emphasis">Paramètres des comptes</text:span>” (3). <text:line-break/><draw:frame draw:style-name="media" draw:name="1" text:anchor-type="as-char" draw:z-index="1" svg:width="15.875cm" svg:height="4.2740384615385cm"><draw:image xlink:href="Pictures/b84928439715cf72bf723b76f795297a.png" xlink:type="simple" xlink:show="embed" xlink:actuate="onLoad"/></draw:frame></text:p>
        </text:list-item>
        <text:list-item>
          <text:p text:style-name="Numbering_20_1_Content"> Dans la fenêtre “<text:span text:style-name="Strong_20_Emphasis">Paramètres des comptes Courrier et Groupes</text:span>”, cliquez sur le bouton “<text:span text:style-name="Strong_20_Emphasis">Gestion des comptes</text:span>” (1), puis cliquez sur “<text:span text:style-name="Strong_20_Emphasis">Ajouter un compte de messagerie</text:span>” (2). <text:line-break/><draw:frame draw:style-name="media" draw:name="2" text:anchor-type="as-char" draw:z-index="2" svg:width="10.583333333333cm" svg:height="8.6063719385637cm"><draw:image xlink:href="Pictures/ce17da3debdfa01d32ca22eaf049a7b1.png" xlink:type="simple" xlink:show="embed" xlink:actuate="onLoad"/></draw:frame></text:p>
        </text:list-item>
        <text:list-item>
          <text:p text:style-name="Numbering_20_1_Content"> Une nouvelle fenêtre nommée “<text:span text:style-name="Strong_20_Emphasis">Création d'un compte de courrier</text:span>” s'ouvre : <text:line-break/><draw:frame draw:style-name="media" draw:name="3" text:anchor-type="as-char" draw:z-index="3" svg:width="10.583333333333cm" svg:height="7.6235875706215cm"><draw:image xlink:href="Pictures/760db7a5149fb42674959bf0d519b675.png" xlink:type="simple" xlink:show="embed" xlink:actuate="onLoad"/></draw:frame></text:p>
          <text:list text:style-name="Numbering_20_1">
            <text:list-item>
              <text:p text:style-name="Numbering_20_1_Content"> Pour le champs “<text:span text:style-name="Strong_20_Emphasis">Votre nom et prénom</text:span>”, indiquez le nom que vous souhaitez faire apparaître lorsqu'un destinataire reçoit votre e-mail (1).</text:p>
            </text:list-item>
            <text:list-item>
              <text:p text:style-name="Numbering_20_1_Content"> Pour le champs “<text:span text:style-name="Strong_20_Emphasis">Adresse électronique</text:span>“”, indiquez l'adresse e-mail qui vous a été fournie (2).</text:p>
            </text:list-item>
            <text:list-item>
              <text:p text:style-name="Numbering_20_1_Content"> Pour le champs “<text:span text:style-name="Strong_20_Emphasis">Mot de passe</text:span>”, saisissez le mot de passe qui vous a été fourni (3).</text:p>
            </text:list-item>
            <text:list-item>
              <text:p text:style-name="Numbering_20_1_Content"> Validez en cliquant sur le bouton “<text:span text:style-name="Strong_20_Emphasis">Continuer</text:span>”(4).</text:p>
            </text:list-item>
            <text:list-item>
              <text:p text:style-name="Numbering_20_1_Content"> Bien qu'une “<text:span text:style-name="Strong_20_Emphasis">recherche de la configuration est en cours</text:span>”, vous pouvez directement cliquez sur le bouton “<text:span text:style-name="Strong_20_Emphasis">Configuration manuelle</text:span>”(5).</text:p>
            </text:list-item>
          </text:list>
        </text:list-item>
        <text:list-item>
          <text:p text:style-name="Numbering_20_1_Content"> Une nouvelle partie apparaît dans la fenêtre “<text:span text:style-name="Strong_20_Emphasis">Création d'un compte de courrier</text:span>”, veuillez y indiquez les informations : <text:line-break/><draw:frame draw:style-name="media" draw:name="4" text:anchor-type="as-char" draw:z-index="4" svg:width="10.583333333333cm" svg:height="17.427373304782cm"><draw:image xlink:href="Pictures/260a944267d142cf5763bc0c1785284b.png" xlink:type="simple" xlink:show="embed" xlink:actuate="onLoad"/></draw:frame></text:p>
          <text:list text:style-name="Numbering_20_1">
            <text:list-item>
              <text:p text:style-name="Numbering_20_1_Content"> Remplir la première partie “<text:span text:style-name="Strong_20_Emphasis">Serveur entrant</text:span>” comme suit (1) :</text:p>
              <text:list text:style-name="Numbering_20_1">
                <text:list-item>
                  <text:p text:style-name="Numbering_20_1_Content"> Pour la liste déroulante “<text:span text:style-name="Strong_20_Emphasis">Protocole</text:span>”, choisissez “<text:span text:style-name="Strong_20_Emphasis">IMAP</text:span>”.</text:p>
                </text:list-item>
                <text:list-item>
                  <text:p text:style-name="Numbering_20_1_Content"> Pour le champs “<text:span text:style-name="Strong_20_Emphasis">Nom d'hôte du serveur</text:span>”, indiquez : “<text:span text:style-name="Strong_20_Emphasis"><text:user-field-get text:name="url_webmail">webmail.sos-data.net</text:user-field-get></text:span>” </text:p>
                </text:list-item>
                <text:list-item>
                  <text:p text:style-name="Numbering_20_1_Content"> Pour le champs “<text:span text:style-name="Strong_20_Emphasis">Port</text:span>”, indiquez le numéro “<text:span text:style-name="Strong_20_Emphasis">993</text:span>”.</text:p>
                </text:list-item>
                <text:list-item>
                  <text:p text:style-name="Numbering_20_1_Content"> Pour la liste déroulante “<text:span text:style-name="Strong_20_Emphasis">Sécurité de la connexion</text:span>”, choisissez “<text:span text:style-name="Strong_20_Emphasis">SSL/TLS</text:span>”.</text:p>
                </text:list-item>
                <text:list-item>
                  <text:p text:style-name="Numbering_20_1_Content"> Pour la liste déroulante “<text:span text:style-name="Strong_20_Emphasis">Authentification</text:span>”, choisissez “<text:span text:style-name="Strong_20_Emphasis">Autodétection</text:span>”.</text:p>
                </text:list-item>
              </text:list>
            </text:list-item>
            <text:list-item>
              <text:p text:style-name="Numbering_20_1_Content"> Remplir la deuxième partie “<text:span text:style-name="Strong_20_Emphasis">Serveur sortant</text:span>” comme suit (2) :</text:p>
              <text:list text:style-name="Numbering_20_1">
                <text:list-item>
                  <text:p text:style-name="Numbering_20_1_Content"> Pour le champs “<text:span text:style-name="Strong_20_Emphasis">Nom d'hôte du serveur</text:span>”, indiquez : “<text:span text:style-name="Strong_20_Emphasis"><text:user-field-get text:name="url_webmail">webmail.sos-data.net</text:user-field-get></text:span>” </text:p>
                </text:list-item>
                <text:list-item>
                  <text:p text:style-name="Numbering_20_1_Content"> Pour le champs “<text:span text:style-name="Strong_20_Emphasis">Port</text:span>”, indiquez le numéro “<text:span text:style-name="Strong_20_Emphasis">587</text:span>”.</text:p>
                </text:list-item>
                <text:list-item>
                  <text:p text:style-name="Numbering_20_1_Content"> Pour la liste déroulante “<text:span text:style-name="Strong_20_Emphasis">Sécurité de la connexion</text:span>”, choisissez “<text:span text:style-name="Strong_20_Emphasis">STARTLS</text:span>”..</text:p>
                </text:list-item>
                <text:list-item>
                  <text:p text:style-name="Numbering_20_1_Content"> Pour la liste déroulante “<text:span text:style-name="Strong_20_Emphasis">Authentification</text:span>”, choisissez “<text:span text:style-name="Strong_20_Emphasis">Autodétection</text:span>”.</text:p>
                </text:list-item>
              </text:list>
            </text:list-item>
            <text:list-item>
              <text:p text:style-name="Numbering_20_1_Content"> Validez en cliquant sur le bouton “<text:span text:style-name="Strong_20_Emphasis">Re-tester</text:span>”.</text:p>
            </text:list-item>
            <text:list-item>
              <text:p text:style-name="Numbering_20_1_Content"> Clôturer la fenêtre en cliquant sur le bouton “<text:span text:style-name="Strong_20_Emphasis">Terminé</text:span>”.</text:p>
            </text:list-item>
          </text:list>
        </text:list-item>
        <text:list-item>
          <text:p text:style-name="Numbering_20_1_Content"> Femer la fenêtre “<text:span text:style-name="Strong_20_Emphasis">Création d'un compte de courrier</text:span>”, en cliquant sur le bouton “<text:span text:style-name="Strong_20_Emphasis">OK</text:span>” (1). <text:line-break/><draw:frame draw:style-name="media" draw:name="5" text:anchor-type="as-char" draw:z-index="5" svg:width="10.583333333333cm" svg:height="7.7192869415808cm"><draw:image xlink:href="Pictures/3ee8096435c3c01de9865552c284fb12.png" xlink:type="simple" xlink:show="embed" xlink:actuate="onLoad"/></draw:frame></text:p>
        </text:list-item>
        <text:list-item>
          <text:p text:style-name="Numbering_20_1_Content_Last"> Votre compte de messagerie est désormais opérationnel sur votre client <text:span text:style-name="Strong_20_Emphasis">Mozilla Thunderbird</text:span>. <text:line-break/><draw:frame draw:style-name="media" draw:name="6" text:anchor-type="as-char" draw:z-index="6" svg:width="15.875cm" svg:height="4.6188038793103cm"><draw:image xlink:href="Pictures/631d2dc008e515278c8fb3b657abfb44.png" xlink:type="simple" xlink:show="embed" xlink:actuate="onLoad"/></draw:frame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 fo:text-align="left" style:justify-single-word="fals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 fo:text-align="left" style:justify-single-word="false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thunderbird</dc:title>
  </office:meta>
</office:document-meta>
</file>