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f8de56e65cddeae90617d28ba06a20.png"/>
  <manifest:file-entry manifest:media-type="image/png" manifest:full-path="Pictures/9880d60174d5dc16f2a054b402456aa5.png"/>
  <manifest:file-entry manifest:media-type="image/png" manifest:full-path="Pictures/5ae42f810d20fd3dbd2f0fe4891c81ab.png"/>
  <manifest:file-entry manifest:media-type="image/png" manifest:full-path="Pictures/3349342167c662ce9a97744502ac24ef.png"/>
  <manifest:file-entry manifest:media-type="image/png" manifest:full-path="Pictures/0d592e100378564a290643927b144562.png"/>
  <manifest:file-entry manifest:media-type="image/png" manifest:full-path="Pictures/9e425b2930d0394c5602eff0df2cc8dc.png"/>
  <manifest:file-entry manifest:media-type="image/png" manifest:full-path="Pictures/a0d585bf27fa94f1421ca76fd642f5a0.png"/>
  <manifest:file-entry manifest:media-type="image/png" manifest:full-path="Pictures/62051332d5a8739f6a6e489de058a93c.png"/>
  <manifest:file-entry manifest:media-type="image/png" manifest:full-path="Pictures/a6a931f1ccdf0ee36a9dea2f724f5679.png"/>
  <manifest:file-entry manifest:media-type="image/png" manifest:full-path="Pictures/9c434bc318f66d9a77ed7b489c4acf9b.png"/>
  <manifest:file-entry manifest:media-type="image/png" manifest:full-path="Pictures/2419322e1377266be4a5166be915fd51.png"/>
  <manifest:file-entry manifest:media-type="image/png" manifest:full-path="Pictures/01ebabd60a6c80792afb73a38e2afc0c.png"/>
  <manifest:file-entry manifest:media-type="image/png" manifest:full-path="Pictures/d1e3b4e16899ea978a6d5c1a35a9f106.png"/>
  <manifest:file-entry manifest:media-type="image/png" manifest:full-path="Pictures/53d1f50cd6e6f58b4ae84c60fbd1e215.png"/>
  <manifest:file-entry manifest:media-type="image/png" manifest:full-path="Pictures/456c76619344e12bea8df4f7ed7c845f.png"/>
  <manifest:file-entry manifest:media-type="image/png" manifest:full-path="Pictures/9c8063b69087d4b4fe6483f298aee57f.png"/>
  <manifest:file-entry manifest:media-type="image/png" manifest:full-path="Pictures/7e5f36d25d47a8c84bbcdf76e8e74a1d.png"/>
  <manifest:file-entry manifest:media-type="image/png" manifest:full-path="Pictures/bcbf39c58dcf6d528913dc8069ecf6a3.png"/>
  <manifest:file-entry manifest:media-type="image/png" manifest:full-path="Pictures/f1b91ef88c6cb1d8d5698adc914f2acb.png"/>
  <manifest:file-entry manifest:media-type="image/png" manifest:full-path="Pictures/5ff97e3b932691262e36baf1601dc96b.png"/>
  <manifest:file-entry manifest:media-type="image/png" manifest:full-path="Pictures/d33ca615d4fa3e4e72bd2b4188f93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agerie2"/><text:bookmark-start text:name="__RefHeading___utilisation-de-la-messagerie-zimbra-sos-data_1"/><text:bookmark-start text:name="utilisation-de-la-messagerie-zimbra-sos-data"/>Utilisation de la messagerie Zimbra SOS-DATA<text:bookmark-end text:name="__RefHeading___utilisation-de-la-messagerie-zimbra-sos-data_1"/><text:bookmark-end text:name="utilisation-de-la-messagerie-zimbra-sos-data"/></text:h>
      <text:p text:style-name="Text_20_body">inlinetoc</text:p>
      <text:h text:style-name="Heading_20_1" text:outline-level="1"><text:bookmark-start text:name="__RefHeading___acces-au-webmail_2"/><text:bookmark-start text:name="acces-au-webmail"/>Accès au webmail<text:bookmark-end text:name="__RefHeading___acces-au-webmail_2"/><text:bookmark-end text:name="acces-au-webmail"/></text:h>
      <text:p text:style-name="Text_20_body">Le webmail vous permettra ainsi d'accéder à vos e-mails depuis n'importe quel lieu ayant un accès à Internet.</text:p>
      <text:list text:style-name="Numbering_20_1" text:continue-numbering="false">
        <text:list-item>
          <text:p text:style-name="Numbering_20_1_Content_First"> Ouvrez un navigateur Internet (ex : Chrome, Firefox, Internet Explorer, Safari, etc.).</text:p>
        </text:list-item>
        <text:list-item>
          <text:p text:style-name="Numbering_20_1_Content"> Dans la barre d'adresse en haut du navigateur, indiquez l'adresse suivante : <text:span text:style-name="Strong_20_Emphasis">https://webmail.sos-data.net</text:span> </text:p>
        </text:list-item>
        <text:list-item>
          <text:p text:style-name="Numbering_20_1_Content"> Dans le champ “<text:span text:style-name="Strong_20_Emphasis">Nom d'utilisateur</text:span>”, indiquez l'adresse e-mail qui vous a été fournie lors de la création de votre compte (1).</text:p>
        </text:list-item>
        <text:list-item>
          <text:p text:style-name="Numbering_20_1_Content"> Dans le champ “<text:span text:style-name="Strong_20_Emphasis">Mot de passe</text:span>”, indiquez celui qui vous a été fourni lors de la création de votre compte (2).</text:p>
        </text:list-item>
        <text:list-item>
          <text:p text:style-name="Numbering_20_1_Content"> Dans le champ “<text:span text:style-name="Strong_20_Emphasis">Version</text:span>”, laissez le choix “<text:span text:style-name="Strong_20_Emphasis">Par Défaut</text:span>”. Il est tout de même possible de choisir un autre mode :</text:p>
          <text:list text:style-name="Numbering_20_1">
            <text:list-item>
              <text:p text:style-name="Numbering_20_1_Content"> <text:span text:style-name="Strong_20_Emphasis">Avancé (Choix par défaut)</text:span> : Fournit la gamme complète des fonctions de collaboration Web. Ce client Web exige un navigateur récent et une connexion Internet rapide.</text:p>
            </text:list-item>
            <text:list-item>
              <text:p text:style-name="Numbering_20_1_Content"> <text:span text:style-name="Strong_20_Emphasis">Standard</text:span> : Recommandé pour les connexions Internet lentes, les navigateurs antérieurs ou pour faciliter les accès.</text:p>
            </text:list-item>
            <text:list-item>
              <text:p text:style-name="Numbering_20_1_Content"> <text:span text:style-name="Strong_20_Emphasis">Mobile</text:span> : Recommandé pour les périphériques mobiles (smartphones).</text:p>
            </text:list-item>
          </text:list>
        </text:list-item>
        <text:list-item>
          <text:p text:style-name="Numbering_20_1_Content"> Validez votre entrée sur votre compte en cliquant sur le bouton “<text:span text:style-name="Strong_20_Emphasis">Connexion</text:span>” (3).</text:p>
        </text:list-item>
        <text:list-item>
          <text:p text:style-name="Numbering_20_1_Content_Last"> Vous avez désormais accès à vos e-mails.</text:p>
        </text:list-item>
      </text:list>
      <text:p text:style-name="Text_20_body"><draw:frame draw:style-name="media" draw:name="0" text:anchor-type="as-char" draw:z-index="0" svg:width="13.573125cm" svg:height="7.9375cm"><draw:image xlink:href="Pictures/41f8de56e65cddeae90617d28ba06a20.png" xlink:type="simple" xlink:show="embed" xlink:actuate="onLoad"/></draw:frame></text:p>
      <text:h text:style-name="Heading_20_1" text:outline-level="1"><text:bookmark-start text:name="__RefHeading___modifier-mon-mot-de-passe-de-connexion_3"/><text:bookmark-start text:name="modifier-mon-mot-de-passe-de-connexion"/>Modifier mon mot de passe de connexion<text:bookmark-end text:name="__RefHeading___modifier-mon-mot-de-passe-de-connexion_3"/><text:bookmark-end text:name="modifier-mon-mot-de-passe-de-connex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près avoir effectué cette manipulation, vous devrez changer
les mots de passe sur chacun de vos clients de messagerie (PC, smartphone, tablette, etc…).</text:p></table:table-cell></table:table-row></table:table></draw:text-box></draw:frame></text:p>
      <text:list text:style-name="Numbering_20_1" text:continue-numbering="false">
        <text:list-item>
          <text:p text:style-name="Numbering_20_1_Content_First">Se connecter au Webmail.</text:p>
        </text:list-item>
        <text:list-item>
          <text:p text:style-name="Numbering_20_1_Content">En haut à droite de la fenêtre Zimbra, cliquez sur la flèche blanche à droite de votre nom(1).</text:p>
        </text:list-item>
        <text:list-item>
          <text:p text:style-name="Numbering_20_1_Content">Dans le menu déroulant, cliquez sur le champs <text:span text:style-name="Strong_20_Emphasis">Changer le mot de passe</text:span> (2). <text:line-break/><draw:frame draw:style-name="media" draw:name="1" text:anchor-type="as-char" draw:z-index="1" svg:width="10.583333333333cm" svg:height="6.4938511326861cm"><draw:image xlink:href="Pictures/9880d60174d5dc16f2a054b402456aa5.png" xlink:type="simple" xlink:show="embed" xlink:actuate="onLoad"/></draw:frame></text:p>
        </text:list-item>
        <text:list-item>
          <text:p text:style-name="Numbering_20_1_Content">Une nouvelle fenêtre Changer de mot de passe s'ouvre :</text:p>
          <text:list text:style-name="Numbering_20_1">
            <text:list-item>
              <text:p text:style-name="Numbering_20_1_Content">Dans le champs Ancien mot de passe, indiquez votre mot de passe actuellement utilisé.</text:p>
            </text:list-item>
            <text:list-item>
              <text:p text:style-name="Numbering_20_1_Content">Dans le champs Nouveau mot de passe, indiquez le nouveau mot de passe souhaité.</text:p>
            </text:list-item>
            <text:list-item>
              <text:p text:style-name="Numbering_20_1_Content">Dans le champs Confirmer, indiquez à nouveau le mot de passe entré dans le champs 2.</text:p>
            </text:list-item>
            <text:list-item>
              <text:p text:style-name="Numbering_20_1_Content">Validez la modification de votre mot de passe, en cliquant sur le bouton Changer mot de passe. <text:line-break/><draw:frame draw:style-name="media" draw:name="2" text:anchor-type="as-char" draw:z-index="2" svg:width="10.583333333333cm" svg:height="7.125cm"><draw:image xlink:href="Pictures/5ae42f810d20fd3dbd2f0fe4891c81ab.png" xlink:type="simple" xlink:show="embed" xlink:actuate="onLoad"/></draw:frame></text:p>
            </text:list-item>
          </text:list>
        </text:list-item>
        <text:list-item>
          <text:p text:style-name="Numbering_20_1_Content">Une fois validé, un message de confirmation s'affichera. <text:line-break/><draw:frame draw:style-name="media" draw:name="3" text:anchor-type="as-char" draw:z-index="3" svg:width="10.583333333333cm" svg:height="6.8591782637508cm"><draw:image xlink:href="Pictures/3349342167c662ce9a97744502ac24ef.png" xlink:type="simple" xlink:show="embed" xlink:actuate="onLoad"/></draw:frame></text:p>
        </text:list-item>
        <text:list-item>
          <text:p text:style-name="Numbering_20_1_Content_Last">Vous pouvez fermer cette fenêtre, votre mot de passe est changé</text:p>
        </text:list-item>
      </text:list>
      <text:h text:style-name="Heading_20_1" text:outline-level="1"><text:bookmark-start text:name="__RefHeading___automatiser-l-envoi-d-un-message-durant-mon-absence_4"/><text:bookmark-start text:name="automatiser-l-envoi-d-un-message-durant-mon-absence"/>Automatiser l'envoi d'un message durant mon absence<text:bookmark-end text:name="__RefHeading___automatiser-l-envoi-d-un-message-durant-mon-absence_4"/><text:bookmark-end text:name="automatiser-l-envoi-d-un-message-durant-mon-absence"/></text:h>
      <text:p text:style-name="Text_20_body">Il est possible de mettre en place un envoi automatique d'un message indiquant votre absence lors de la réception d'un e-mail sur votre boîte aux lettres</text:p>
      <text:h text:style-name="Heading_20_2" text:outline-level="2"><text:bookmark-start text:name="__RefHeading___configurer-un-message-d-absence-depuis-le-webmail_5"/><text:bookmark-start text:name="configurer-un-message-d-absence-depuis-le-webmail"/>Configurer un message d'absence depuis le webmail<text:bookmark-end text:name="__RefHeading___configurer-un-message-d-absence-depuis-le-webmail_5"/><text:bookmark-end text:name="configurer-un-message-d-absence-depuis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“<text:span text:style-name="Strong_20_Emphasis">Hors du bureau</text:span>” (2). <text:line-break/><draw:frame draw:style-name="media" draw:name="4" text:anchor-type="as-char" draw:z-index="4" svg:width="10.583333333333cm" svg:height="5.4573036792971cm"><draw:image xlink:href="Pictures/0d592e100378564a290643927b144562.png" xlink:type="simple" xlink:show="embed" xlink:actuate="onLoad"/></draw:frame></text:p>
        </text:list-item>
        <text:list-item>
          <text:p text:style-name="Numbering_20_1_Content"> Dans la rubrique “<text:span text:style-name="Strong_20_Emphasis">Hors du Bureau</text:span>” dans la page principale, veuillez remplir les informations suivantes : <text:line-break/><draw:frame draw:style-name="media" draw:name="5" text:anchor-type="as-char" draw:z-index="5" svg:width="15.875cm" svg:height="5.2118927973199cm"><draw:image xlink:href="Pictures/9e425b2930d0394c5602eff0df2cc8dc.png" xlink:type="simple" xlink:show="embed" xlink:actuate="onLoad"/></draw:frame></text:p>
          <text:list text:style-name="List_20_1">
            <text:list-item>
              <text:p text:style-name="List_20_1_Content"> <text:span text:style-name="Strong_20_Emphasis">(1)</text:span> Cocher la case “<text:span text:style-name="Strong_20_Emphasis">Envoyer un message de réponse automatique</text:span>” pour activer les messages d’absences.</text:p>
            </text:list-item>
            <text:list-item>
              <text:p text:style-name="List_20_1_Content"> <text:span text:style-name="Strong_20_Emphasis">(2)</text:span> Pour le champ “<text:span text:style-name="Strong_20_Emphasis">Message de réponses automatique</text:span>”, indiquez le message que vous souhaitez envoyer automatiquement en réponse à vos expéditeurs.</text:p>
            </text:list-item>
            <text:list-item>
              <text:p text:style-name="List_20_1_Content"> <text:span text:style-name="Strong_20_Emphasis">(3)</text:span> Cochez la case “<text:span text:style-name="Strong_20_Emphasis">Envoyer des réponse automatiques pendant le délai suivant</text:span>”, de la rubrique délai pour planifier la période d’activation du message de réponse automatique.</text:p>
            </text:list-item>
            <text:list-item>
              <text:p text:style-name="List_20_1_Content"> <text:span text:style-name="Strong_20_Emphasis">(4)</text:span> Validez les changements en cliquant sur le bouton “<text:span text:style-name="Strong_20_Emphasis">Enregistrer</text:span>” en haut à gauche.</text:p>
            </text:list-item>
          </text:list>
        </text:list-item>
        <text:list-item>
          <text:p text:style-name="Numbering_20_1_Content_Last"> Votre message d'absence est désormais activé pour un envoi automatique.</text:p>
        </text:list-item>
      </text:list>
      <text:h text:style-name="Heading_20_1" text:outline-level="1"><text:bookmark-start text:name="__RefHeading___demander-un-accuse-de-reception_6"/><text:bookmark-start text:name="demander-un-accuse-de-reception"/>Demander un accusé de réception<text:bookmark-end text:name="__RefHeading___demander-un-accuse-de-reception_6"/><text:bookmark-end text:name="demander-un-accuse-de-reception"/></text:h>
      <text:h text:style-name="Heading_20_2" text:outline-level="2"><text:bookmark-start text:name="__RefHeading___demander-un-accuse-de-reception-lors-de-l-envoi-d-un-mail-en-particulier_7"/><text:bookmark-start text:name="demander-un-accuse-de-reception-lors-de-l-envoi-d-un-mail-en-particulier"/>Demander un accusé de réception lors de l'envoi d'un mail en particulier<text:bookmark-end text:name="__RefHeading___demander-un-accuse-de-reception-lors-de-l-envoi-d-un-mail-en-particulier_7"/><text:bookmark-end text:name="demander-un-accuse-de-reception-lors-de-l-envoi-d-un-mail-en-particulier"/></text:h>
      <text:p text:style-name="Text_20_body">Lorsque vous rédigez un mail, cliquez sur le bouton <text:span text:style-name="Strong_20_Emphasis">Options</text:span> (1) puis sur <text:span text:style-name="Strong_20_Emphasis">Demander un accusé de lecture</text:span> (2)</text:p>
      <text:p text:style-name="Text_20_body"><draw:frame draw:style-name="media" draw:name="6" text:anchor-type="as-char" draw:z-index="6" svg:width="15.875cm" svg:height="7.1693548387097cm"><draw:image xlink:href="Pictures/a0d585bf27fa94f1421ca76fd642f5a0.png" xlink:type="simple" xlink:show="embed" xlink:actuate="onLoad"/></draw:frame></text:p>
      <text:h text:style-name="Heading_20_2" text:outline-level="2"><text:bookmark-start text:name="__RefHeading___demander-systematiquement-un-accuse-de-reception_8"/><text:bookmark-start text:name="demander-systematiquement-un-accuse-de-reception"/>Demander systématiquement un accusé de réception<text:bookmark-end text:name="__RefHeading___demander-systematiquement-un-accuse-de-reception_8"/><text:bookmark-end text:name="demander-systematiquement-un-accuse-de-reception"/></text:h>
      <text:p text:style-name="Text_20_body">Pour demander un accusé de réception à chaque mail envoyé rendez vous dans le menu <text:span text:style-name="Strong_20_Emphasis">Préférences</text:span> (1) puis sur <text:span text:style-name="Strong_20_Emphasis">mail</text:span> (2). <text:line-break/>
Dans la catégorie <text:span text:style-name="Strong_20_Emphasis">Créer des mails</text:span> cochez <text:span text:style-name="Strong_20_Emphasis">Toujours demander un accusé de réception</text:span> (3). <text:line-break/>
Pour terminer, cliquez sur <text:span text:style-name="Strong_20_Emphasis">Enregistrer</text:span> (4)</text:p>
      <text:p text:style-name="Text_20_body"><draw:frame draw:style-name="media" draw:name="7" text:anchor-type="as-char" draw:z-index="7" svg:width="15.875cm" svg:height="8.7274881516588cm"><draw:image xlink:href="Pictures/62051332d5a8739f6a6e489de058a93c.png" xlink:type="simple" xlink:show="embed" xlink:actuate="onLoad"/></draw:frame></text:p>
      <text:h text:style-name="Heading_20_1" text:outline-level="1"><text:bookmark-start text:name="__RefHeading___gestion-des-contacts_9"/><text:bookmark-start text:name="gestion-des-contacts"/>Gestion des contacts<text:bookmark-end text:name="__RefHeading___gestion-des-contacts_9"/><text:bookmark-end text:name="gestion-des-contacts"/></text:h>
      <text:h text:style-name="Heading_20_2" text:outline-level="2"><text:bookmark-start text:name="__RefHeading___ajouter-un-nouveau-contact_10"/><text:bookmark-start text:name="ajouter-un-nouveau-contact"/>Ajouter un nouveau contact<text:bookmark-end text:name="__RefHeading___ajouter-un-nouveau-contact_10"/><text:bookmark-end text:name="ajouter-un-nouveau-contact"/></text:h>
      <text:h text:style-name="Heading_20_3" text:outline-level="3"><text:bookmark-start text:name="__RefHeading___creer-un-contact_11"/><text:bookmark-start text:name="creer-un-contact"/>Créer un contact<text:bookmark-end text:name="__RefHeading___creer-un-contact_11"/><text:bookmark-end text:name="creer-un-contact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et cliquez  sur <text:span text:style-name="Strong_20_Emphasis">Nouveau contact</text:span> (2) <text:line-break/><draw:frame draw:style-name="media" draw:name="8" text:anchor-type="as-char" draw:z-index="8" svg:width="16.139583333333cm" svg:height="8.6783333333333cm"><draw:image xlink:href="Pictures/a6a931f1ccdf0ee36a9dea2f724f5679.png" xlink:type="simple" xlink:show="embed" xlink:actuate="onLoad"/></draw:frame></text:p>
        </text:list-item>
        <text:list-item>
          <text:p text:style-name="Numbering_20_1_Content_Last"> Renseignez les informations du contact (1) et cliquez sur <text:span text:style-name="Strong_20_Emphasis">Enregistrer</text:span> (2) <text:line-break/>Il est possible de classer les contacts dans des dossiers, vous pouvez choisir <text:span text:style-name="Strong_20_Emphasis">l'emplacement</text:span> avant d'enregistrer (3) <text:line-break/><draw:frame draw:style-name="media" draw:name="9" text:anchor-type="as-char" draw:z-index="9" svg:width="15.875cm" svg:height="11.30941273326cm"><draw:image xlink:href="Pictures/9c434bc318f66d9a77ed7b489c4acf9b.png" xlink:type="simple" xlink:show="embed" xlink:actuate="onLoad"/></draw:frame></text:p>
        </text:list-item>
      </text:list>
      <text:h text:style-name="Heading_20_3" text:outline-level="3"><text:bookmark-start text:name="__RefHeading___ajouter-un-contact-a-partir-d-un-mail_12"/><text:bookmark-start text:name="ajouter-un-contact-a-partir-d-un-mail"/>Ajouter un contact à partir d'un mail<text:bookmark-end text:name="__RefHeading___ajouter-un-contact-a-partir-d-un-mail_12"/><text:bookmark-end text:name="ajouter-un-contact-a-partir-d-un-mail"/></text:h>
      <text:p text:style-name="Text_20_body">Lorsque vous recevez un mail, vous pouvez faire un clic droit sur l'adresse de l’expéditeur et choisir <text:span text:style-name="Strong_20_Emphasis">modifier contact</text:span></text:p>
      <text:p text:style-name="Text_20_body"><draw:frame draw:style-name="media" draw:name="10" text:anchor-type="as-char" draw:z-index="10" svg:width="11.377083333333cm" svg:height="6.3235416666667cm"><draw:image xlink:href="Pictures/2419322e1377266be4a5166be915fd51.png" xlink:type="simple" xlink:show="embed" xlink:actuate="onLoad"/></draw:frame></text:p>
      <text:p text:style-name="Text_20_body">Reportez-vous ensuite au point 3 de la procédure <text:span text:style-name="Strong_20_Emphasis">“Créer un contact”</text:span> ci-dessus.</text:p>
      <text:h text:style-name="Heading_20_2" text:outline-level="2"><text:bookmark-start text:name="__RefHeading___creer-un-groupe-de-contacts_13"/><text:bookmark-start text:name="creer-un-groupe-de-contacts"/>Créer un groupe de contacts<text:bookmark-end text:name="__RefHeading___creer-un-groupe-de-contacts_13"/><text:bookmark-end text:name="creer-un-groupe-de-contacts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puis cliquez sur la flèche du bouton <text:span text:style-name="Strong_20_Emphasis">Nouveau contact</text:span> (2) et choisissez <text:span text:style-name="Strong_20_Emphasis">Groupe</text:span> (3) <text:line-break/><draw:frame draw:style-name="media" draw:name="11" text:anchor-type="as-char" draw:z-index="11" svg:width="5.2916666666667cm" svg:height="7.3084207459207cm"><draw:image xlink:href="Pictures/01ebabd60a6c80792afb73a38e2afc0c.png" xlink:type="simple" xlink:show="embed" xlink:actuate="onLoad"/></draw:frame></text:p>
        </text:list-item>
        <text:list-item>
          <text:p text:style-name="Numbering_20_1_Content"> Indiquez le <text:span text:style-name="Strong_20_Emphasis">nom du groupe</text:span> (1)</text:p>
        </text:list-item>
        <text:list-item>
          <text:p text:style-name="Numbering_20_1_Content"> <text:span text:style-name="Strong_20_Emphasis">Ajoutez les contacts</text:span> dans le groupe (2)</text:p>
        </text:list-item>
        <text:list-item>
          <text:p text:style-name="Numbering_20_1_Content_Last"> <text:span text:style-name="Strong_20_Emphasis">Enregistrez</text:span> le groupe (3)</text:p>
        </text:list-item>
      </text:list>
      <text:p text:style-name="Text_20_body"><draw:frame draw:style-name="media" draw:name="12" text:anchor-type="as-char" draw:z-index="12" svg:width="13.229166666667cm" svg:height="10.004288551824cm"><draw:image xlink:href="Pictures/d1e3b4e16899ea978a6d5c1a35a9f106.png" xlink:type="simple" xlink:show="embed" xlink:actuate="onLoad"/></draw:frame></text:p>
      <text:h text:style-name="Heading_20_2" text:outline-level="2"><text:bookmark-start text:name="__RefHeading___modifier-un-groupe-de-contacts_14"/><text:bookmark-start text:name="modifier-un-groupe-de-contacts"/>Modifier un groupe de contacts<text:bookmark-end text:name="__RefHeading___modifier-un-groupe-de-contacts_14"/><text:bookmark-end text:name="modifier-un-groupe-de-contacts"/></text:h>
      <text:p text:style-name="Text_20_body">Dans les contacts, faites un clic droit sur le groupe concerné et cliquez sur <text:span text:style-name="Strong_20_Emphasis">Modifier le groupe</text:span>.</text:p>
      <text:p text:style-name="Text_20_body"><draw:frame draw:style-name="media" draw:name="13" text:anchor-type="as-char" draw:z-index="13" svg:width="10.583333333333cm" svg:height="7.534198771636cm"><draw:image xlink:href="Pictures/53d1f50cd6e6f58b4ae84c60fbd1e215.png" xlink:type="simple" xlink:show="embed" xlink:actuate="onLoad"/></draw:frame></text:p>
      <text:p text:style-name="Text_20_body">Vous pouvez :</text:p>
      <text:list text:style-name="List_20_1" text:continue-numbering="false">
        <text:list-item>
          <text:p text:style-name="List_20_1_Content_First"> <text:span text:style-name="Strong_20_Emphasis">Supprimer des membres</text:span> en cliquant sur la croix rouge (1),</text:p>
        </text:list-item>
        <text:list-item>
          <text:p text:style-name="List_20_1_Content"> <text:span text:style-name="Strong_20_Emphasis">Ajouter d'autres adresses</text:span> (2),</text:p>
        </text:list-item>
        <text:list-item>
          <text:p text:style-name="List_20_1_Content_Last">  Modifier le <text:span text:style-name="Strong_20_Emphasis">nom du groupe</text:span> (3) ou le <text:span text:style-name="Strong_20_Emphasis">dossier</text:span> dans lequel il est classé (4).</text:p>
        </text:list-item>
      </text:list>
      <text:p text:style-name="Text_20_body">N'oubliez pas d'<text:span text:style-name="Strong_20_Emphasis">enregistrer</text:span> (5)</text:p>
      <text:p text:style-name="Text_20_body"><draw:frame draw:style-name="media" draw:name="14" text:anchor-type="as-char" draw:z-index="14" svg:width="13.229166666667cm" svg:height="9.892990356623cm"><draw:image xlink:href="Pictures/456c76619344e12bea8df4f7ed7c845f.png" xlink:type="simple" xlink:show="embed" xlink:actuate="onLoad"/></draw:frame></text:p>
      <text:h text:style-name="Heading_20_1" text:outline-level="1"><text:bookmark-start text:name="__RefHeading___ajouter-automatiquement-une-signature-a-la-fin-des-mails-envoyes_15"/><text:bookmark-start text:name="ajouter-automatiquement-une-signature-a-la-fin-des-mails-envoyes"/>Ajouter automatiquement une signature à la fin des mails envoyés<text:bookmark-end text:name="__RefHeading___ajouter-automatiquement-une-signature-a-la-fin-des-mails-envoyes_15"/><text:bookmark-end text:name="ajouter-automatiquement-une-signature-a-la-fin-des-mails-envoyes"/></text:h>
      <text:p text:style-name="Text_20_body">Vous pouvez mettre en place une signature automatique à la fin des e-mails que vous envoyez.
La signature doit être configurée à 2 endroits différents :</text:p>
      <text:list text:style-name="List_20_1" text:continue-numbering="false">
        <text:list-item>
          <text:p text:style-name="List_20_1_Content_First"> Sur le webmail, pour les mails envoyés à partir de celui-ci</text:p>
        </text:list-item>
        <text:list-item>
          <text:p text:style-name="List_20_1_Content_Last"> Sur votre client de messagerie. Ici l'exemple est donné pour Outlook.</text:p>
        </text:list-item>
      </text:list>
      <text:h text:style-name="Heading_20_2" text:outline-level="2"><text:bookmark-start text:name="__RefHeading___creer-une-signature-sur-le-webmail_16"/><text:bookmark-start text:name="creer-une-signature-sur-le-webmail"/>Créer une signature sur le webmail<text:bookmark-end text:name="__RefHeading___creer-une-signature-sur-le-webmail_16"/><text:bookmark-end text:name="creer-une-signature-sur-le-webmail"/></text:h>
      <text:list text:style-name="Numbering_20_1" text:continue-numbering="false">
        <text:list-item>
          <text:p text:style-name="Numbering_20_1_Content_First"> Se connecter au webmail </text:p>
        </text:list-item>
        <text:list-item>
          <text:p text:style-name="Numbering_20_1_Content"> Dans le menu de navigation en haut, cliquez sur le menu “<text:span text:style-name="Strong_20_Emphasis">Préférences</text:span>” (1), puis sélectionnez sur “<text:span text:style-name="Strong_20_Emphasis">Signatures</text:span>” (2). <text:line-break/><draw:frame draw:style-name="media" draw:name="15" text:anchor-type="as-char" draw:z-index="15" svg:width="10.583333333333cm" svg:height="4.9294657762938cm"><draw:image xlink:href="Pictures/9c8063b69087d4b4fe6483f298aee57f.png" xlink:type="simple" xlink:show="embed" xlink:actuate="onLoad"/></draw:frame></text:p>
        </text:list-item>
        <text:list-item>
          <text:p text:style-name="Numbering_20_1_Content"> Sous la rubrique “<text:span text:style-name="Strong_20_Emphasis">Signatures</text:span>” dans la page principale, veuillez remplir les informations suivantes : <text:line-break/><draw:frame draw:style-name="media" draw:name="16" text:anchor-type="as-char" draw:z-index="16" svg:width="18.520833333333cm" style:rel-width="100%" svg:height="8.9385105092967cm" style:rel-height="scale"><draw:image xlink:href="Pictures/7e5f36d25d47a8c84bbcdf76e8e74a1d.png" xlink:type="simple" xlink:show="embed" xlink:actuate="onLoad"/></draw:frame></text:p>
          <text:list text:style-name="List_20_1">
            <text:list-item>
              <text:p text:style-name="List_20_1_Content">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 et transferts</text:span> (3).</text:p>
            </text:list-item>
            <text:list-item>
              <text:p text:style-name="List_20_1_Content"> Validez les changements en cliquant sur le bouton “<text:span text:style-name="Strong_20_Emphasis">Enregistrer</text:span>” en haut à gauch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depuis le <text:span text:style-name="Strong_20_Emphasis">webmail</text:span>.</text:p>
        </text:list-item>
      </text:list>
      <text:h text:style-name="Heading_20_2" text:outline-level="2"><text:bookmark-start text:name="__RefHeading___creer-une-signature-sur-outlook_17"/><text:bookmark-start text:name="creer-une-signature-sur-outlook"/>Créer une signature sur Outlook<text:bookmark-end text:name="__RefHeading___creer-une-signature-sur-outlook_17"/><text:bookmark-end text:name="creer-une-signature-sur-outlook"/></text:h>
      <text:list text:style-name="Numbering_20_1" text:continue-numbering="false">
        <text:list-item>
          <text:p text:style-name="Numbering_20_1_Content_First"> Dans le menu de navigation en haut, cliquez sur “<text:span text:style-name="Strong_20_Emphasis">Fichier</text:span>”, puis sur “<text:span text:style-name="Strong_20_Emphasis">Options</text:span>”. <text:line-break/><draw:frame draw:style-name="media" draw:name="17" text:anchor-type="as-char" draw:z-index="17" svg:width="10.583333333333cm" svg:height="7.8441176470588cm"><draw:image xlink:href="Pictures/bcbf39c58dcf6d528913dc8069ecf6a3.png" xlink:type="simple" xlink:show="embed" xlink:actuate="onLoad"/></draw:frame> <draw:frame draw:style-name="media" draw:name="18" text:anchor-type="as-char" draw:z-index="18" svg:width="10.583333333333cm" svg:height="7.221736204576cm"><draw:image xlink:href="Pictures/f1b91ef88c6cb1d8d5698adc914f2acb.png" xlink:type="simple" xlink:show="embed" xlink:actuate="onLoad"/></draw:frame></text:p>
        </text:list-item>
        <text:list-item>
          <text:p text:style-name="Numbering_20_1_Content_Last"> Dans la fenêtre d'options qui s'affiche, choisissez la rubrique “<text:span text:style-name="Strong_20_Emphasis">Courrier</text:span>” (1) puis cliquez sur le bouton “<text:span text:style-name="Strong_20_Emphasis">Signatures</text:span>*” <text:line-break/><draw:frame draw:style-name="media" draw:name="19" text:anchor-type="as-char" draw:z-index="19" svg:width="15.875cm" svg:height="13.082718327183cm"><draw:image xlink:href="Pictures/5ff97e3b932691262e36baf1601dc96b.png" xlink:type="simple" xlink:show="embed" xlink:actuate="onLoad"/></draw:frame></text:p>
        </text:list-item>
      </text:list>
      <text:list text:style-name="Numbering_20_1" text:continue-numbering="false">
        <text:list-item>
          <text:p text:style-name="Numbering_20_1_Content_First"> Dans la fenêtre <text:span text:style-name="Strong_20_Emphasis">Signatures et Thème</text:span> qui s'affiche, veuillez remplir les informations suivantes : <text:line-break/><draw:frame draw:style-name="media" draw:name="20" text:anchor-type="as-char" draw:z-index="20" svg:width="15.875cm" svg:height="10.495867768595cm"><draw:image xlink:href="Pictures/d33ca615d4fa3e4e72bd2b4188f9303f.png" xlink:type="simple" xlink:show="embed" xlink:actuate="onLoad"/></draw:frame></text:p>
          <text:list text:style-name="List_20_1">
            <text:list-item>
              <text:p text:style-name="List_20_1_Content"> Cliquez sur “<text:span text:style-name="Strong_20_Emphasis">Nouveau</text:span>” et donnez un nom à votre signature (1).</text:p>
            </text:list-item>
            <text:list-item>
              <text:p text:style-name="List_20_1_Content"> Créez la signature que vous souhaitez utiliser (2).</text:p>
            </text:list-item>
            <text:list-item>
              <text:p text:style-name="List_20_1_Content"> Indiquez qu'il faut utiliser la signature nouvellement créée dans les <text:span text:style-name="Strong_20_Emphasis">Nouveaux messages</text:span> et dans les <text:span text:style-name="Strong_20_Emphasis">Réponses/Transferts</text:span> (3).</text:p>
            </text:list-item>
            <text:list-item>
              <text:p text:style-name="List_20_1_Content"> Validez les changements en cliquant sur le bouton “<text:span text:style-name="Strong_20_Emphasis">OK</text:span>” en bas à droite (4).</text:p>
            </text:list-item>
          </text:list>
        </text:list-item>
        <text:list-item>
          <text:p text:style-name="Numbering_20_1_Content_Last"> Votre signature est désormais insérée automatiquement dans tous les messages que vous envoyez <text:span text:style-name="Strong_20_Emphasis">depuis Outlook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2</dc:title>
  </office:meta>
</office:document-meta>
</file>