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38e670674dadca592683e7820972ed.jpg"/>
  <manifest:file-entry manifest:media-type="image/jpeg" manifest:full-path="Pictures/83624fa0c22489b50c7bba447f97710f.jpg"/>
  <manifest:file-entry manifest:media-type="image/jpeg" manifest:full-path="Pictures/c4925a1bc655ba392dfbb9b0e3d18933.jpg"/>
  <manifest:file-entry manifest:media-type="image/jpeg" manifest:full-path="Pictures/b32295145fe3fe8c32295c7c2339f863.jpg"/>
  <manifest:file-entry manifest:media-type="image/jpeg" manifest:full-path="Pictures/94262ef639736280254f775ac7ed23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ffice365:android:synchro"/><text:bookmark-start text:name="__RefHeading___gestion-des-donnees-synchronisees-avec-android_1"/><text:bookmark-start text:name="gestion-des-donnees-synchronisees-avec-android"/>Gestion des données synchronisées avec Android<text:bookmark-end text:name="__RefHeading___gestion-des-donnees-synchronisees-avec-android_1"/><text:bookmark-end text:name="gestion-des-donnees-synchronisees-avec-android"/></text:h>
      <text:p text:style-name="Text_20_body">Avec l'offre mails Office 365, vos e-mail, contacts et calendrier peuvent êtres synchronisés avec votre smartphone.<text:line-break/>
Cette procédure détaille le choix des éléments à synchroniser, elle a été réalisée sur un smartphone Samsung.</text:p>
      <text:p text:style-name="Text_20_body">Rendez-vous dans les paramètres : <text:line-break/>
<draw:frame draw:style-name="media" draw:name="0" text:anchor-type="as-char" draw:z-index="0" svg:width="7.9375cm" svg:height="14.111111111111cm"><draw:image xlink:href="Pictures/8538e670674dadca592683e7820972ed.jpg" xlink:type="simple" xlink:show="embed" xlink:actuate="onLoad"/></draw:frame></text:p>
      <text:p text:style-name="Text_20_body">Choisissez <text:span text:style-name="Strong_20_Emphasis">Cloud et comptes</text:span> <text:line-break/>
<draw:frame draw:style-name="media" draw:name="1" text:anchor-type="as-char" draw:z-index="1" svg:width="7.9375cm" svg:height="14.111111111111cm"><draw:image xlink:href="Pictures/83624fa0c22489b50c7bba447f97710f.jpg" xlink:type="simple" xlink:show="embed" xlink:actuate="onLoad"/></draw:frame></text:p>
      <text:p text:style-name="Text_20_body">Parmi la liste des comptes, choisissez le compte <text:span text:style-name="Strong_20_Emphasis">Microsoft Exchange ActiveSync</text:span> que vous souhaitez configurer : <text:line-break/>
<draw:frame draw:style-name="media" draw:name="2" text:anchor-type="as-char" draw:z-index="2" svg:width="7.9375cm" svg:height="14.111111111111cm"><draw:image xlink:href="Pictures/c4925a1bc655ba392dfbb9b0e3d18933.jpg" xlink:type="simple" xlink:show="embed" xlink:actuate="onLoad"/></draw:frame></text:p>
      <text:p text:style-name="Text_20_body">Choisissez <text:span text:style-name="Strong_20_Emphasis">Synchronisation du compte</text:span> : <text:line-break/>
<draw:frame draw:style-name="media" draw:name="3" text:anchor-type="as-char" draw:z-index="3" svg:width="7.9375cm" svg:height="14.111111111111cm"><draw:image xlink:href="Pictures/b32295145fe3fe8c32295c7c2339f863.jpg" xlink:type="simple" xlink:show="embed" xlink:actuate="onLoad"/></draw:frame></text:p>
      <text:p text:style-name="Text_20_body">Sur cet écran, vous pouvez choisir quelles données vous souhaitez synchroniser avec votre smartphone :  <text:line-break/>
<draw:frame draw:style-name="media" draw:name="4" text:anchor-type="as-char" draw:z-index="4" svg:width="7.9375cm" svg:height="14.111111111111cm"><draw:image xlink:href="Pictures/94262ef639736280254f775ac7ed234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ffice365:android:synchro</dc:title>
  </office:meta>
</office:document-meta>
</file>