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f798393cd8570026ae8a2fde35fa5c.png"/>
  <manifest:file-entry manifest:media-type="image/png" manifest:full-path="Pictures/4ad2ab59eaf089b6ea0f835bd32b89c1.png"/>
  <manifest:file-entry manifest:media-type="image/png" manifest:full-path="Pictures/7c8948df845190128b57c46fc2fd3e1f.png"/>
  <manifest:file-entry manifest:media-type="image/png" manifest:full-path="Pictures/42262de3b10c81284eb9f02c9e2e0ada.png"/>
  <manifest:file-entry manifest:media-type="image/png" manifest:full-path="Pictures/077039d249a608f2ee7de5690bd3bb0a.png"/>
  <manifest:file-entry manifest:media-type="image/png" manifest:full-path="Pictures/9b83975aa68ad700ab1061ddb89b906b.png"/>
  <manifest:file-entry manifest:media-type="image/jpeg" manifest:full-path="Pictures/93c7fc4a5132b603db7a10d1347b0992.jpg"/>
  <manifest:file-entry manifest:media-type="image/jpeg" manifest:full-path="Pictures/48b21db16b2513963d8e8e608697740b.jpg"/>
  <manifest:file-entry manifest:media-type="image/jpeg" manifest:full-path="Pictures/023fe39afd7c3cb402081b398eb2cc22.jpg"/>
  <manifest:file-entry manifest:media-type="image/jpeg" manifest:full-path="Pictures/e409b9c1bba2acf09704d122870ee2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age-fichiers:client-mycloud"/><text:bookmark-start text:name="__RefHeading___le-client-de-synchronisation-locale-mycloud_1"/><text:bookmark-start text:name="le-client-de-synchronisation-locale-mycloud"/>Le client de synchronisation locale Mycloud<text:bookmark-end text:name="__RefHeading___le-client-de-synchronisation-locale-mycloud_1"/><text:bookmark-end text:name="le-client-de-synchronisation-locale-mycloud"/></text:h>
      <text:h text:style-name="Heading_20_2" text:outline-level="2"><text:bookmark-start text:name="__RefHeading___installation-du-logiciel-nextcloud-client_2"/><text:bookmark-start text:name="installation-du-logiciel-nextcloud-client"/>Installation du logiciel "nextcloud Client"<text:bookmark-end text:name="__RefHeading___installation-du-logiciel-nextcloud-client_2"/><text:bookmark-end text:name="installation-du-logiciel-nextcloud-client"/></text:h>
      <text:p text:style-name="Text_20_body">Le logiciel permettant d'assurer la synchronisation des fichiers en local s'appelle <text:span text:style-name="Strong_20_Emphasis">Owncloud Client</text:span>. Il permet de gérer et de synchroniser le contenu de votre compte MyCloud directement depuis votre ordinateur. <text:line-break/></text:p>
      <text:h text:style-name="Heading_20_3" text:outline-level="3"><text:bookmark-start text:name="__RefHeading___telechargement_3"/><text:bookmark-start text:name="telechargement"/>Téléchargement<text:bookmark-end text:name="__RefHeading___telechargement_3"/><text:bookmark-end text:name="telechargement"/></text:h>
      <text:p text:style-name="Text_20_body">Le logiciel en question est en téléchargement sur le lien suivant, pour <text:span text:style-name="Strong_20_Emphasis">Windows</text:span>, <text:span text:style-name="Strong_20_Emphasis">MAC</text:span> ou <text:span text:style-name="Strong_20_Emphasis">Linux</text:span> (disponible pour plusieurs distributions) :</text:p>
      <text:list text:style-name="List_20_1" text:continue-numbering="false">
        <text:list-item>
          <text:p text:style-name="LastListParagraph_List_20_1_Content_First"> Téléchargement du client de synchronisation</text:p>
        </text:list-item>
      </text:list>
      <text:h text:style-name="Heading_20_3" text:outline-level="3"><text:bookmark-start text:name="__RefHeading___installation-pour-windows_4"/><text:bookmark-start text:name="installation-pour-windows"/>Installation pour windows<text:bookmark-end text:name="__RefHeading___installation-pour-windows_4"/><text:bookmark-end text:name="installation-pour-windows"/></text:h>
      <text:p text:style-name="Text_20_body"><text:span text:style-name="Strong_20_Emphasis">1.</text:span> Exécutez le fichier <text:span text:style-name="Strong_20_Emphasis">Nextcloud-x.x.x.x-setup</text:span> <text:line-break/>
<text:span text:style-name="Strong_20_Emphasis">2.</text:span> Lancez l'installation <text:line-break/>
<draw:frame draw:style-name="media" draw:name="0" text:anchor-type="as-char" draw:z-index="0" svg:width="7.9375cm" svg:height="6.7438909774436cm"><draw:image xlink:href="Pictures/9af798393cd8570026ae8a2fde35fa5c.png" xlink:type="simple" xlink:show="embed" xlink:actuate="onLoad"/></draw:frame> <text:line-break/>
<draw:frame draw:style-name="media" draw:name="1" text:anchor-type="as-char" draw:z-index="1" svg:width="7.9375cm" svg:height="6.1792736757624cm"><draw:image xlink:href="Pictures/4ad2ab59eaf089b6ea0f835bd32b89c1.png" xlink:type="simple" xlink:show="embed" xlink:actuate="onLoad"/></draw:frame> <text:line-break/>
<draw:frame draw:style-name="media" draw:name="2" text:anchor-type="as-char" draw:z-index="2" svg:width="7.9375cm" svg:height="6.1792736757624cm"><draw:image xlink:href="Pictures/7c8948df845190128b57c46fc2fd3e1f.png" xlink:type="simple" xlink:show="embed" xlink:actuate="onLoad"/></draw:frame> <text:line-break/>
<draw:frame draw:style-name="media" draw:name="3" text:anchor-type="as-char" draw:z-index="3" svg:width="7.9375cm" svg:height="6.1792736757624cm"><draw:image xlink:href="Pictures/42262de3b10c81284eb9f02c9e2e0ada.png" xlink:type="simple" xlink:show="embed" xlink:actuate="onLoad"/></draw:frame> <text:line-break/>
<draw:frame draw:style-name="media" draw:name="4" text:anchor-type="as-char" draw:z-index="4" svg:width="7.9375cm" svg:height="6.1792736757624cm"><draw:image xlink:href="Pictures/077039d249a608f2ee7de5690bd3bb0a.png" xlink:type="simple" xlink:show="embed" xlink:actuate="onLoad"/></draw:frame> <text:line-break/>
<draw:frame draw:style-name="media" draw:name="5" text:anchor-type="as-char" draw:z-index="5" svg:width="7.9375cm" svg:height="6.1792736757624cm"><draw:image xlink:href="Pictures/9b83975aa68ad700ab1061ddb89b906b.png" xlink:type="simple" xlink:show="embed" xlink:actuate="onLoad"/></draw:frame> <text:line-break/>
<text:line-break/><text:line-break/></text:p>
      <text:h text:style-name="Heading_20_3" text:outline-level="3"><text:bookmark-start text:name="__RefHeading___configuration-du-client-windows_5"/><text:bookmark-start text:name="configuration-du-client-windows"/>Configuration du client windows<text:bookmark-end text:name="__RefHeading___configuration-du-client-windows_5"/><text:bookmark-end text:name="configuration-du-client-windows"/></text:h>
      <text:p text:style-name="Text_20_body">Une fois l'installation terminée, il est nécessaire de configurer la connexion de son compte : <text:line-break/>
<text:span text:style-name="Strong_20_Emphasis">1.</text:span> Renseignez l'adresse du serveur https://mycloud.sos-data.fr/  ou bien <text:span text:style-name="Strong_20_Emphasis">https://cloud.votrenomdedomaine.fr</text:span> si vous avez une instance personalisée<text:line-break/><text:line-break/>
<draw:frame draw:style-name="media" draw:name="6" text:anchor-type="as-char" draw:z-index="6" svg:width="10.583333333333cm" svg:height="6.4519656699889cm"><draw:image xlink:href="Pictures/93c7fc4a5132b603db7a10d1347b0992.jpg" xlink:type="simple" xlink:show="embed" xlink:actuate="onLoad"/></draw:frame> <text:line-break/><text:line-break/>
<text:span text:style-name="Strong_20_Emphasis">2.</text:span> Indiquez le nom d'utilisateur et le mot de passe avec les informations que SOS-Data vous a fourni <text:line-break/><text:line-break/>
<draw:frame draw:style-name="media" draw:name="7" text:anchor-type="as-char" draw:z-index="7" svg:width="10.583333333333cm" svg:height="6.4519656699889cm"><draw:image xlink:href="Pictures/48b21db16b2513963d8e8e608697740b.jpg" xlink:type="simple" xlink:show="embed" xlink:actuate="onLoad"/></draw:frame> <text:line-break/><text:line-break/>
<text:span text:style-name="Strong_20_Emphasis">3.</text:span> Indiquez le répertoire qui sera synchronisé avec votre compte en ligne (de préférence, laissez le choix par défaut) <text:line-break/><text:line-break/>
<draw:frame draw:style-name="media" draw:name="8" text:anchor-type="as-char" draw:z-index="8" svg:width="10.583333333333cm" svg:height="6.4519656699889cm"><draw:image xlink:href="Pictures/023fe39afd7c3cb402081b398eb2cc22.jpg" xlink:type="simple" xlink:show="embed" xlink:actuate="onLoad"/></draw:frame> <text:line-break/><text:line-break/>
<text:span text:style-name="Strong_20_Emphasis">4.</text:span> L'installation est terminée ! <text:line-break/><text:line-break/>
<draw:frame draw:style-name="media" draw:name="9" text:anchor-type="as-char" draw:z-index="9" svg:width="10.583333333333cm" svg:height="8.3170949321913cm"><draw:image xlink:href="Pictures/e409b9c1bba2acf09704d122870ee22f.jpg" xlink:type="simple" xlink:show="embed" xlink:actuate="onLoad"/></draw:frame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tage-fichiers:client-mycloud</dc:title>
  </office:meta>
</office:document-meta>
</file>