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c742b4bb35313c557a9514424fe611.png"/>
  <manifest:file-entry manifest:media-type="image/png" manifest:full-path="Pictures/e8c11d8dc90f5e9616bd613e2df7a7ce.png"/>
  <manifest:file-entry manifest:media-type="image/png" manifest:full-path="Pictures/b4eb0854d50fe17783439d88af80e5be.png"/>
  <manifest:file-entry manifest:media-type="image/png" manifest:full-path="Pictures/29898973e1158cb445e93c699adf1f51.png"/>
  <manifest:file-entry manifest:media-type="image/png" manifest:full-path="Pictures/83e90e2b1d34e3bbc1a8f8579988e7a6.png"/>
  <manifest:file-entry manifest:media-type="image/png" manifest:full-path="Pictures/2b3eb3c576a953a3f87ce90a2a5f1d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tage-fichiers:interface-mycloud"/><text:bookmark-start text:name="__RefHeading___l-interface-web-mycloud_1"/><text:bookmark-start text:name="l-interface-web-mycloud"/>L'interface Web Mycloud<text:bookmark-end text:name="__RefHeading___l-interface-web-mycloud_1"/><text:bookmark-end text:name="l-interface-web-mycloud"/></text:h>
      <text:p text:style-name="Text_20_body">L'interface en ligne MyCloud par SOS-Data est accessible en ligne avec tout les navigateurs récents (Mozilla Firefox, Google Chrome, Safari ou Microsoft Edge).</text:p>
      <text:h text:style-name="Heading_20_2" text:outline-level="2"><text:bookmark-start text:name="__RefHeading___acces-a-l-interface-en-ligne_2"/><text:bookmark-start text:name="acces-a-l-interface-en-ligne"/>Accès à l'interface en ligne<text:bookmark-end text:name="__RefHeading___acces-a-l-interface-en-ligne_2"/><text:bookmark-end text:name="acces-a-l-interface-en-ligne"/></text:h>
      <text:p text:style-name="Text_20_body"><text:span text:style-name="Strong_20_Emphasis">1.</text:span> Dans un navigateur Web, entrez l'adresse suivante dans votre barre de navigation : https://mycloud.sos-data.fr/ (pour l'instance mutualisée) ou <text:span text:style-name="Strong_20_Emphasis">https://cloud.votredomaine.fr</text:span> (pour une instance mutualisée) <text:line-break/></text:p>
      <text:p text:style-name="Text_20_body"><draw:frame draw:style-name="media" draw:name="0" text:anchor-type="as-char" draw:z-index="0" svg:width="7.9375cm" svg:height="11.675158227848cm"><draw:image xlink:href="Pictures/77c742b4bb35313c557a9514424fe611.png" xlink:type="simple" xlink:show="embed" xlink:actuate="onLoad"/></draw:frame><text:line-break/>
<text:span text:style-name="Emphasis">Fenêtre de connexion Mycloud</text:span> <text:line-break/></text:p>
      <text:p text:style-name="Text_20_body"><text:span text:style-name="Strong_20_Emphasis">2.</text:span> Pour le champs <text:span text:style-name="Strong_20_Emphasis">Utilisateur</text:span> et <text:span text:style-name="Strong_20_Emphasis">Mot de Passe</text:span>, entrez les identifiants que vous ont été fournis par SOS-Data. <text:line-break/>
<text:span text:style-name="Strong_20_Emphasis">3.</text:span> Cliquez sur le bouton <text:span text:style-name="Strong_20_Emphasis">Se Connecter</text:span> <text:line-break/></text:p>
      <text:h text:style-name="Heading_20_2" text:outline-level="2"><text:bookmark-start text:name="__RefHeading___presentation-de-l-interface_3"/><text:bookmark-start text:name="presentation-de-l-interface"/>Présentation de l'interface<text:bookmark-end text:name="__RefHeading___presentation-de-l-interface_3"/><text:bookmark-end text:name="presentation-de-l-interface"/></text:h>
      <text:p text:style-name="Text_20_body">Une fois connecté à votre compte Mycloud, l'interface se présente ainsi (aux différences de couleurs et logo si vous possédez un MyCloud personnalisé)  :<text:line-break/></text:p>
      <text:p text:style-name="Text_20_body"><draw:frame draw:style-name="media" draw:name="1" text:anchor-type="as-char" draw:z-index="1" svg:width="21.166666666667cm" style:rel-width="100%" svg:height="5.3337410805301cm" style:rel-height="scale"><draw:image xlink:href="Pictures/e8c11d8dc90f5e9616bd613e2df7a7ce.png" xlink:type="simple" xlink:show="embed" xlink:actuate="onLoad"/></draw:frame><text:line-break/>
<text:span text:style-name="Emphasis">Interface utilisateur Mycloud</text:span> <text:line-break/></text:p>
      <text:list text:style-name="List_20_1" text:continue-numbering="false">
        <text:list-item>
          <text:p text:style-name="List_20_1_Content_First"> Le <text:span text:style-name="Strong_20_Emphasis">menu de la colonne de gauche</text:span> vous permet d'afficher les fichiers correspondants à des critères définis. Par défaut, l'ensemble des fichiers est affichés</text:p>
        </text:list-item>
        <text:list-item>
          <text:p text:style-name="List_20_1_Content"> La <text:span text:style-name="Strong_20_Emphasis">partie central</text:span>e contient l'ensemble des fichiers dont vous disposez dans votre compte cloud.</text:p>
        </text:list-item>
        <text:list-item>
          <text:p text:style-name="List_20_1_Content_Last"> La <text:span text:style-name="Strong_20_Emphasis">roue crantée</text:span> en haut à droite vous permet d'accéder à vos préférences ainsi qu'aux fonctions avancées si vous en avez l'autorisation.</text:p>
        </text:list-item>
      </text:list>
      <text:h text:style-name="Heading_20_2" text:outline-level="2"><text:bookmark-start text:name="__RefHeading___ajouter-des-documents_4"/><text:bookmark-start text:name="ajouter-des-documents"/>Ajouter des documents<text:bookmark-end text:name="__RefHeading___ajouter-des-documents_4"/><text:bookmark-end text:name="ajouter-des-documents"/></text:h>
      <text:p text:style-name="Text_20_body"><text:span text:style-name="Strong_20_Emphasis">le “+” Permet d'ajouter ou de créer des dossiers et des fichiers</text:span> <text:line-break/>
Utilisez <text:span text:style-name="Strong_20_Emphasis">Téléverser un fichier</text:span> pour importer un fichier stocké sur votre ordinateur.<text:line-break/>
<draw:frame draw:style-name="media" draw:name="2" text:anchor-type="as-char" draw:z-index="2" svg:width="13.229166666667cm" svg:height="9.5392564712097cm"><draw:image xlink:href="Pictures/b4eb0854d50fe17783439d88af80e5be.png" xlink:type="simple" xlink:show="embed" xlink:actuate="onLoad"/></draw:frame><text:line-break/></text:p>
      <text:h text:style-name="Heading_20_2" text:outline-level="2"><text:bookmark-start text:name="__RefHeading___partager-des-documents_5"/><text:bookmark-start text:name="partager-des-documents"/>Partager des documents<text:bookmark-end text:name="__RefHeading___partager-des-documents_5"/><text:bookmark-end text:name="partager-des-documents"/></text:h>
      <text:p text:style-name="Text_20_body"><text:span text:style-name="Strong_20_Emphasis">le “</text:span>&lt;<text:span text:style-name="Strong_20_Emphasis">” Permet de partager le dossier ou le fichier</text:span> <text:line-break/>
<draw:frame draw:style-name="media" draw:name="3" text:anchor-type="as-char" draw:z-index="3" svg:width="21.166666666667cm" style:rel-width="100%" svg:height="7.0020232675771cm" style:rel-height="scale"><draw:image xlink:href="Pictures/29898973e1158cb445e93c699adf1f51.png" xlink:type="simple" xlink:show="embed" xlink:actuate="onLoad"/></draw:frame><text:line-break/></text:p>
      <text:list text:style-name="Numbering_20_1" text:continue-numbering="false">
        <text:list-item>
          <text:p text:style-name="Numbering_20_1_Content_First"> Indiquer <text:span text:style-name="Strong_20_Emphasis">l'adresse mail</text:span> de la personne concernée par le partage<text:line-break/>La personne recevra un mail de confirmation, avec le liens du partage<text:line-break/><draw:frame draw:style-name="media" draw:name="4" text:anchor-type="as-char" draw:z-index="4" svg:width="7.9375cm" svg:height="7.0047523041475cm"><draw:image xlink:href="Pictures/83e90e2b1d34e3bbc1a8f8579988e7a6.png" xlink:type="simple" xlink:show="embed" xlink:actuate="onLoad"/></draw:frame><text:line-break/></text:p>
        </text:list-item>
        <text:list-item>
          <text:p text:style-name="Numbering_20_1_Content_Last"> Une fois l'adresse indiquée vous pouvez préciser les <text:span text:style-name="Strong_20_Emphasis">droits de partage</text:span> : <text:line-break/><draw:frame draw:style-name="media" draw:name="5" text:anchor-type="as-char" draw:z-index="5" svg:width="7.9375cm" svg:height="11.586925287356cm"><draw:image xlink:href="Pictures/2b3eb3c576a953a3f87ce90a2a5f1d66.png" xlink:type="simple" xlink:show="embed" xlink:actuate="onLoad"/></draw:frame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artage-fichiers:interface-mycloud</dc:title>
  </office:meta>
</office:document-meta>
</file>