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eebdb052560de207b1edc96136151c7.png"/>
  <manifest:file-entry manifest:media-type="image/png" manifest:full-path="Pictures/d375b7964d85358ff8d29ebf056f97d3.png"/>
  <manifest:file-entry manifest:media-type="image/jpeg" manifest:full-path="Pictures/a28bec06bd4d0f039cd121bbfea72ca4.jpg"/>
  <manifest:file-entry manifest:media-type="image/png" manifest:full-path="Pictures/b6b9623019fdb853302e4ef77bce69d8.png"/>
  <manifest:file-entry manifest:media-type="image/png" manifest:full-path="Pictures/02f85f371d261d1cdc126db999e16377.png"/>
  <manifest:file-entry manifest:media-type="image/png" manifest:full-path="Pictures/c9b4ae58fd22e92eb1293e91655aec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dp"/><text:bookmark-start text:name="__RefHeading___creer-une-connexion-rdp-bureau-a-distance-sur-windows_1"/><text:bookmark-start text:name="creer-une-connexion-rdp-bureau-a-distance-sur-windows"/>Créer une connexion RDP (Bureau à distance) sur Windows<text:bookmark-end text:name="__RefHeading___creer-une-connexion-rdp-bureau-a-distance-sur-windows_1"/><text:bookmark-end text:name="creer-une-connexion-rdp-bureau-a-distance-sur-windows"/></text:h>
      <text:list text:style-name="List_20_1" text:continue-numbering="false">
        <text:list-item>
          <text:p text:style-name="List_20_1_Content_First">Ouvrir le menu démarrer en cliquant sur l’icône Windows (en forme de fenêtre) : </text:p>
        </text:list-item>
        <text:list-item>
          <text:p text:style-name="List_20_1_Content_Last"><draw:frame draw:style-name="media" draw:name="0" text:anchor-type="as-char" draw:z-index="0" svg:width="1.3229166666667cm" svg:height="1.1083896396396cm"><draw:image xlink:href="Pictures/5eebdb052560de207b1edc96136151c7.png" xlink:type="simple" xlink:show="embed" xlink:actuate="onLoad"/></draw:frame><text:line-break/></text:p>
        </text:list-item>
      </text:list>
      <text:list text:style-name="List_20_1" text:continue-numbering="false">
        <text:list-item>
          <text:p text:style-name="List_20_1_Content_First">Taper “MSTSC” et cliquer sur “Connexion Bureau à distance” : </text:p>
        </text:list-item>
        <text:list-item>
          <text:p text:style-name="List_20_1_Content_Last"><draw:frame draw:style-name="media" draw:name="1" text:anchor-type="as-char" draw:z-index="1" svg:width="10.583333333333cm" svg:height="6.5565040650407cm"><draw:image xlink:href="Pictures/d375b7964d85358ff8d29ebf056f97d3.png" xlink:type="simple" xlink:show="embed" xlink:actuate="onLoad"/></draw:frame> <text:line-break/></text:p>
        </text:list-item>
      </text:list>
      <text:list text:style-name="List_20_1" text:continue-numbering="false">
        <text:list-item>
          <text:p text:style-name="List_20_1_Content_First">Cliquer sur le bouton “Plus d'options” en bas de la fenêtre, la fenêtre s’agrandit : </text:p>
        </text:list-item>
        <text:list-item>
          <text:p text:style-name="List_20_1_Content_Last"><draw:frame draw:style-name="media" draw:name="2" text:anchor-type="as-char" draw:z-index="2" svg:width="10.583333333333cm" svg:height="8.8540305010893cm"><draw:image xlink:href="Pictures/a28bec06bd4d0f039cd121bbfea72ca4.jpg" xlink:type="simple" xlink:show="embed" xlink:actuate="onLoad"/></draw:frame> <text:line-break/></text:p>
        </text:list-item>
      </text:list>
      <text:list text:style-name="List_20_1" text:continue-numbering="false">
        <text:list-item>
          <text:p text:style-name="List_20_1_Content_First">Sous “Ordinateur”, dans la barre à droite, renseigner l'adresse IP de la machine que vous souhaitez atteindre : </text:p>
        </text:list-item>
        <text:list-item>
          <text:p text:style-name="List_20_1_Content_Last"><draw:frame draw:style-name="media" draw:name="3" text:anchor-type="as-char" draw:z-index="3" svg:width="10.583333333333cm" svg:height="12.347222222222cm"><draw:image xlink:href="Pictures/b6b9623019fdb853302e4ef77bce69d8.png" xlink:type="simple" xlink:show="embed" xlink:actuate="onLoad"/></draw:frame> <text:line-break/></text:p>
        </text:list-item>
      </text:list>
      <text:list text:style-name="List_20_1" text:continue-numbering="false">
        <text:list-item>
          <text:p text:style-name="List_20_1_Content_First">Ensuite, sous “nom d'utilisateur”, dans la barre à droite, renseigner votre identifiant de session windows : </text:p>
        </text:list-item>
        <text:list-item>
          <text:p text:style-name="List_20_1_Content_Last"><draw:frame draw:style-name="media" draw:name="4" text:anchor-type="as-char" draw:z-index="4" svg:width="10.583333333333cm" svg:height="12.317033414833cm"><draw:image xlink:href="Pictures/02f85f371d261d1cdc126db999e16377.png" xlink:type="simple" xlink:show="embed" xlink:actuate="onLoad"/></draw:frame> <text:line-break/></text:p>
        </text:list-item>
      </text:list>
      <text:list text:style-name="List_20_1" text:continue-numbering="false">
        <text:list-item>
          <text:p text:style-name="List_20_1_Content_First">Cliquer sur le bouton “enregistrer sous…” en bas de page puis sélectionner l’endroit ou vous souhaitez enregistrer votre raccourci vers cette machine. Nous vous conseillons le bureau : </text:p>
        </text:list-item>
        <text:list-item>
          <text:p text:style-name="List_20_1_Content_Last"><draw:frame draw:style-name="media" draw:name="5" text:anchor-type="as-char" draw:z-index="5" svg:width="10.583333333333cm" svg:height="5.967793030623cm"><draw:image xlink:href="Pictures/c9b4ae58fd22e92eb1293e91655aecd5.png" xlink:type="simple" xlink:show="embed" xlink:actuate="onLoad"/></draw:frame> 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dp</dc:title>
  </office:meta>
</office:document-meta>
</file>