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4e3b0effe1024a765ea3faa7d6cd17.png"/>
  <manifest:file-entry manifest:media-type="image/png" manifest:full-path="Pictures/6b28326f09e631f852b285ef0700f42a.png"/>
  <manifest:file-entry manifest:media-type="image/png" manifest:full-path="Pictures/4972ec310837cb6077ce197416ba8eaf.png"/>
  <manifest:file-entry manifest:media-type="image/png" manifest:full-path="Pictures/ba54a27b0593857f41104adb5add7112.png"/>
  <manifest:file-entry manifest:media-type="image/png" manifest:full-path="Pictures/ad7bcbc5737cea083043979472ee6687.png"/>
  <manifest:file-entry manifest:media-type="image/png" manifest:full-path="Pictures/382a532c4889632a19c30d43db23382b.png"/>
  <manifest:file-entry manifest:media-type="image/png" manifest:full-path="Pictures/bbaa6efebfbe192547945cf11dcaa386.png"/>
  <manifest:file-entry manifest:media-type="image/png" manifest:full-path="Pictures/e349cb274d15dbdc14484c2bf9c75888.png"/>
  <manifest:file-entry manifest:media-type="image/png" manifest:full-path="Pictures/b2783cc0d17d49672239fbe975574c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n-ssl"/><text:bookmark-start text:name="__RefHeading___connexion-nomade-avec-le-vpn-ssl-stormshield_1"/><text:bookmark-start text:name="connexion-nomade-avec-le-vpn-ssl-stormshield"/>Connexion nomade avec le VPN SSL Stormshield<text:bookmark-end text:name="__RefHeading___connexion-nomade-avec-le-vpn-ssl-stormshield_1"/><text:bookmark-end text:name="connexion-nomade-avec-le-vpn-ssl-stormshield"/></text:h>
      <text:h text:style-name="Heading_20_2" text:outline-level="2"><text:bookmark-start text:name="__RefHeading___telechargement-du-client-vpn-ssl_2"/><text:bookmark-start text:name="telechargement-du-client-vpn-ssl"/>Téléchargement du client VPN SSL<text:bookmark-end text:name="__RefHeading___telechargement-du-client-vpn-ssl_2"/><text:bookmark-end text:name="telechargement-du-client-vpn-ssl"/></text:h>
      <text:p text:style-name="Text_20_body">La première étape pour utiliser le VPN SSL pour l'accès nomade est de télécharger le logiciel de connexion Stormshield.</text:p>
      <text:p text:style-name="Text_20_body">Pour cela, utilisez le lien suivant pour télécharger directement depuis stormshield le client VPN SSL </text:p>
      <text:p text:style-name="Text_20_body"> <text:span text:style-name="Strong_20_Emphasis">https://vpn.stormshield.eu/</text:span></text:p>
      <text:h text:style-name="Heading_20_2" text:outline-level="2"><text:bookmark-start text:name="__RefHeading___installation-du-client-vpn-stormshield_3"/><text:bookmark-start text:name="installation-du-client-vpn-stormshield"/>Installation du client VPN Stormshield<text:bookmark-end text:name="__RefHeading___installation-du-client-vpn-stormshield_3"/><text:bookmark-end text:name="installation-du-client-vpn-stormshield"/></text:h>
      <text:p text:style-name="Text_20_body">Exécuter le fichier téléchargé à l'étape précédente puis suivez les étapes d'installation comme indiqué ci-dessous. <text:line-break/></text:p>
      <text:p text:style-name="Text_20_body"><draw:frame draw:style-name="media" draw:name="0" text:anchor-type="as-char" draw:z-index="0" svg:width="13.229166666667cm" svg:height="10.390519568151cm"><draw:image xlink:href="Pictures/944e3b0effe1024a765ea3faa7d6cd17.png" xlink:type="simple" xlink:show="embed" xlink:actuate="onLoad"/></draw:frame> <text:line-break/>
<draw:frame draw:style-name="media" draw:name="1" text:anchor-type="as-char" draw:z-index="1" svg:width="13.229166666667cm" svg:height="10.452351485149cm"><draw:image xlink:href="Pictures/6b28326f09e631f852b285ef0700f42a.png" xlink:type="simple" xlink:show="embed" xlink:actuate="onLoad"/></draw:frame> <text:line-break/>
<draw:frame draw:style-name="media" draw:name="2" text:anchor-type="as-char" draw:z-index="2" svg:width="13.229166666667cm" svg:height="10.263103505291cm"><draw:image xlink:href="Pictures/4972ec310837cb6077ce197416ba8eaf.png" xlink:type="simple" xlink:show="embed" xlink:actuate="onLoad"/></draw:frame> <text:line-break/>
<draw:frame draw:style-name="media" draw:name="3" text:anchor-type="as-char" draw:z-index="3" svg:width="13.229166666667cm" svg:height="10.415009940358cm"><draw:image xlink:href="Pictures/ba54a27b0593857f41104adb5add7112.png" xlink:type="simple" xlink:show="embed" xlink:actuate="onLoad"/></draw:frame> <text:line-break/>
<draw:frame draw:style-name="media" draw:name="4" text:anchor-type="as-char" draw:z-index="4" svg:width="13.229166666667cm" svg:height="10.356698207171cm"><draw:image xlink:href="Pictures/ad7bcbc5737cea083043979472ee6687.png" xlink:type="simple" xlink:show="embed" xlink:actuate="onLoad"/></draw:frame> <text:line-break/></text:p>
      <text:h text:style-name="Heading_20_2" text:outline-level="2"><text:bookmark-start text:name="__RefHeading___connexion-au-vpn_4"/><text:bookmark-start text:name="connexion-au-vpn"/>Connexion au VPN<text:bookmark-end text:name="__RefHeading___connexion-au-vpn_4"/><text:bookmark-end text:name="connexion-au-vpn"/></text:h>
      <text:p text:style-name="Text_20_body">Lorsque le client VPN Stormshield est lancé, son icône apparaît en bas à droite de l'écran, à coté de l'horloge. <text:line-break/>
Faites un double-clic sur cette icône pour afficher la fenêtre de connexion. <text:line-break/>
<draw:frame draw:style-name="media" draw:name="5" text:anchor-type="as-char" draw:z-index="5" svg:width="7.9375cm" svg:height="5.0328351449275cm"><draw:image xlink:href="Pictures/382a532c4889632a19c30d43db23382b.png" xlink:type="simple" xlink:show="embed" xlink:actuate="onLoad"/></draw:frame> <text:line-break/>
Indiquez l'adresse du firewall, le nom d'utilisateur et le mot de passe qui vous as été fourni puis cliquez sur <text:span text:style-name="Strong_20_Emphasis">OK</text:span> <text:line-break/>
<draw:frame draw:style-name="media" draw:name="6" text:anchor-type="as-char" draw:z-index="6" svg:width="10.583333333333cm" svg:height="4.7585995085995cm"><draw:image xlink:href="Pictures/bbaa6efebfbe192547945cf11dcaa386.png" xlink:type="simple" xlink:show="embed" xlink:actuate="onLoad"/></draw:frame> <text:line-break/>
Si un message d'avertissement s'affiche, faites confiance au certificat <text:line-break/>
<draw:frame draw:style-name="media" draw:name="7" text:anchor-type="as-char" draw:z-index="7" svg:width="10.583333333333cm" svg:height="4.3610632183908cm"><draw:image xlink:href="Pictures/e349cb274d15dbdc14484c2bf9c75888.png" xlink:type="simple" xlink:show="embed" xlink:actuate="onLoad"/></draw:frame> <text:line-break/>
Lorsque la connexion est établie, l'icône du client VPN devient bleu. <text:line-break/>
<draw:frame draw:style-name="media" draw:name="8" text:anchor-type="as-char" draw:z-index="8" svg:width="7.9375cm" svg:height="5.5532319391635cm"><draw:image xlink:href="Pictures/b2783cc0d17d49672239fbe975574cfe.png" xlink:type="simple" xlink:show="embed" xlink:actuate="onLoad"/></draw:frame> <text:line-break/>
Vous pouvez désormais travaillez comme si vous étiez au bureau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pn-ssl</dc:title>
  </office:meta>
</office:document-meta>
</file>