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cf9b2826e8800382afec5cc610e359a.png"/>
  <manifest:file-entry manifest:media-type="image/png" manifest:full-path="Pictures/e996566b51ccf25088cd1eb0cfc9f10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indows-hello"/><text:bookmark-start text:name="__RefHeading___configuration-de-windows-hello_1"/><text:bookmark-start text:name="configuration-de-windows-hello"/>Configuration de Windows Hello<text:bookmark-end text:name="__RefHeading___configuration-de-windows-hello_1"/><text:bookmark-end text:name="configuration-de-windows-hello"/></text:h>
      <text:list text:style-name="List_20_1" text:continue-numbering="false">
        <text:list-item>
          <text:p text:style-name="List_20_1_Content_First"> Allez dans les <text:span text:style-name="Strong_20_Emphasis">Paramètres Windows</text:span> ( Touche Windows + i ou Démarrer &gt; Paramètres).</text:p>
        </text:list-item>
        <text:list-item>
          <text:p text:style-name="List_20_1_Content"> Sélectionnez la rubrique <text:span text:style-name="Strong_20_Emphasis">Comptes</text:span>.</text:p>
        </text:list-item>
        <text:list-item>
          <text:p text:style-name="List_20_1_Content_Last"> Dans le menu de gauche, cliquez sur <text:span text:style-name="Strong_20_Emphasis">Options de connexion</text:span>.</text:p>
        </text:list-item>
      </text:list>
      <text:h text:style-name="Heading_20_3" text:outline-level="3"><text:bookmark-start text:name="__RefHeading___configurer-votre-empreinte_2"/><text:bookmark-start text:name="configurer-votre-empreinte"/>Configurer votre empreinte<text:bookmark-end text:name="__RefHeading___configurer-votre-empreinte_2"/><text:bookmark-end text:name="configurer-votre-empreinte"/></text:h>
      <text:list text:style-name="List_20_1" text:continue-numbering="false">
        <text:list-item>
          <text:p text:style-name="List_20_1_Content_First"> Sur l’écran qui s’ouvre, cliquez sur <text:span text:style-name="Strong_20_Emphasis">reconnaissance des empreintes digitales Windows Hello</text:span> puis sur <text:span text:style-name="Strong_20_Emphasis">En ajouter</text:span>.</text:p>
        </text:list-item>
        <text:list-item>
          <text:p text:style-name="List_20_1_Content"> Cliquez ensuite sur <text:span text:style-name="Strong_20_Emphasis">Démarrer</text:span>. Pour des raisons de  sécurité, le système vous demandera de saisir votre mot de passe ou code PIN actuellement utilisé comme moyen d’authentification.</text:p>
        </text:list-item>
        <text:list-item>
          <text:p text:style-name="List_20_1_Content_Last"> Ensuite, faites glisser votre doigt sur le capteur d’empreintes  digitales de votre ordinateur en faisant un mouvement du haut vers le  bas.</text:p>
        </text:list-item>
      </text:list>
      <text:p text:style-name="Text_20_body"><draw:frame draw:style-name="media" draw:name="0" text:anchor-type="as-char" draw:z-index="0" svg:width="21.166666666667cm" style:rel-width="100%" svg:height="13.607142857143cm" style:rel-height="scale"><draw:image xlink:href="Pictures/1cf9b2826e8800382afec5cc610e359a.png" xlink:type="simple" xlink:show="embed" xlink:actuate="onLoad"/></draw:frame></text:p>
      <text:list text:style-name="List_20_1" text:continue-numbering="false">
        <text:list-item>
          <text:p text:style-name="LastListParagraph_List_20_1_Content_First"> Répétez l’opération plusieurs fois jusqu’à ce que l’empreinte digitale de votre doigt ait été entièrement enregistrée.</text:p>
        </text:list-item>
      </text:list>
      <text:h text:style-name="Heading_20_3" text:outline-level="3"><text:bookmark-start text:name="__RefHeading___configurer-votre-code-pin_3"/><text:bookmark-start text:name="configurer-votre-code-pin"/>Configurer votre code PIN<text:bookmark-end text:name="__RefHeading___configurer-votre-code-pin_3"/><text:bookmark-end text:name="configurer-votre-code-pin"/></text:h>
      <text:p text:style-name="Text_20_body">La configuration d'un code PIN est obligatoire lorsque l'on configure le déverrouillage par empreinte digitale. C'est un moyen de connexion de secours.</text:p>
      <text:list text:style-name="List_20_1" text:continue-numbering="false">
        <text:list-item>
          <text:p text:style-name="List_20_1_Content_First"> La configuration du code PIN est proposé directement après la configuration de l'empreinte. Choisissez <text:span text:style-name="Strong_20_Emphasis">Configurer code PIN</text:span></text:p>
        </text:list-item>
        <text:list-item>
          <text:p text:style-name="List_20_1_Content"> Entrez votre mot de passe Windows habituel</text:p>
        </text:list-item>
        <text:list-item>
          <text:p text:style-name="List_20_1_Content_Last"> Entrez 2 fois votre code PIN, vous pouvez également inclure des lettres et des symboles si vous le souhaitez.</text:p>
        </text:list-item>
      </text:list>
      <text:p text:style-name="Text_20_body">Votre empreinte digitale est désormais configurée comme moyen  d’authentification sur Windows 10. Elle sera utilisable <text:span text:style-name="Strong_20_Emphasis">dès le prochain  redémarrage</text:span>. </text:p>
      <text:h text:style-name="Heading_20_3" text:outline-level="3"><text:bookmark-start text:name="__RefHeading___configurer-la-reconnaissance-faciale_4"/><text:bookmark-start text:name="configurer-la-reconnaissance-faciale"/>Configurer la reconnaissance faciale<text:bookmark-end text:name="__RefHeading___configurer-la-reconnaissance-faciale_4"/><text:bookmark-end text:name="configurer-la-reconnaissance-faciale"/></text:h>
      <text:p text:style-name="Text_20_body">Pour configurer la <text:span text:style-name="Strong_20_Emphasis">Reconnaissance des visages Windows Hello</text:span>, les étapes à suivre sont les mêmes que pour la reconnaissance par empreinte.</text:p>
      <text:h text:style-name="Heading_20_2" text:outline-level="2"><text:bookmark-start text:name="__RefHeading___utilisation-du-lecteur-d-empreintes_5"/><text:bookmark-start text:name="utilisation-du-lecteur-d-empreintes"/>Utilisation du lecteur d'empreintes<text:bookmark-end text:name="__RefHeading___utilisation-du-lecteur-d-empreintes_5"/><text:bookmark-end text:name="utilisation-du-lecteur-d-empreintes"/></text:h>
      <text:p text:style-name="Text_20_body">Lorsque Windows Hello et le lecteur d'empreintes sont activées, il est possible de choisir <text:span text:style-name="Strong_20_Emphasis">Options de connexions</text:span> sur l'écran de connexion.</text:p>
      <text:p text:style-name="Text_20_body">3 options sont alors proposées (<text:span text:style-name="Emphasis">Voir capture ci-dessous</text:span>): </text:p>
      <text:list text:style-name="List_20_1" text:continue-numbering="false">
        <text:list-item>
          <text:p text:style-name="LastListParagraph_List_20_1_Content_First"> Connexion par <text:span text:style-name="Strong_20_Emphasis">Mot de passe</text:span> (icône clé)</text:p>
        </text:list-item>
      </text:list>
      <text:list text:style-name="List_20_1" text:continue-numbering="false">
        <text:list-item>
          <text:p text:style-name="LastListParagraph_List_20_1_Content_First"> Connexion avec le <text:span text:style-name="Strong_20_Emphasis">Code pin</text:span> (icône clavier)</text:p>
        </text:list-item>
      </text:list>
      <text:list text:style-name="List_20_1" text:continue-numbering="false">
        <text:list-item>
          <text:p text:style-name="LastListParagraph_List_20_1_Content_First"> Connexion avec le <text:span text:style-name="Strong_20_Emphasis">Lecteur d'empreintes</text:span> (irone Windows Hello, smiley)</text:p>
        </text:list-item>
      </text:list>
      <text:p text:style-name="Text_20_body">Vous pouvez utiliser le lecteur d'empreinte sans choisir d'option, il sera détecté automatiquement.</text:p>
      <text:p text:style-name="Text_20_body">Régulièrement, le code pin vous sera demandé en rappel.</text:p>
      <text:p text:style-name="Text_20_body"><draw:frame draw:style-name="media" draw:name="1" text:anchor-type="as-char" draw:z-index="1" svg:width="21.166666666667cm" style:rel-width="100%" svg:height="11.918849206349cm" style:rel-height="scale"><draw:image xlink:href="Pictures/e996566b51ccf25088cd1eb0cfc9f103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ndows-hello</dc:title>
  </office:meta>
</office:document-meta>
</file>