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4448b10ca7ee5374d7648d330055ae.jpg"/>
  <manifest:file-entry manifest:media-type="image/png" manifest:full-path="Pictures/586ceec981dca6b7af41722013926b23.png"/>
  <manifest:file-entry manifest:media-type="image/png" manifest:full-path="Pictures/5eb1340e6e41698deefc3a19e6daf3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changer-motdepasse"/><text:bookmark-start text:name="__RefHeading___changer-son-mot-de-passe-de-session-windows_1"/><text:bookmark-start text:name="changer-son-mot-de-passe-de-session-windows"/>Changer son mot de passe de session Windows<text:bookmark-end text:name="__RefHeading___changer-son-mot-de-passe-de-session-windows_1"/><text:bookmark-end text:name="changer-son-mot-de-passe-de-session-windows"/></text:h>
      <text:p text:style-name="Text_20_body">Appuyez simultanément sur les touches <text:span text:style-name="Strong_20_Emphasis">Ctrl</text:span>, <text:span text:style-name="Strong_20_Emphasis">Alt</text:span> et <text:span text:style-name="Strong_20_Emphasis">Suppr</text:span> de votre clavier</text:p>
      <text:p text:style-name="Text_20_body"> <draw:frame draw:style-name="media" draw:name="0" text:anchor-type="as-char" draw:z-index="0" svg:width="7.14375cm" svg:height="5.3578125cm"><draw:image xlink:href="Pictures/264448b10ca7ee5374d7648d330055ae.jpg" xlink:type="simple" xlink:show="embed" xlink:actuate="onLoad"/></draw:frame></text:p>
      <text:p text:style-name="Text_20_body">L'écran suivant s'affiche, cliquez sur <text:span text:style-name="Strong_20_Emphasis">Modifier un mot de passe</text:span></text:p>
      <text:p text:style-name="Text_20_body"><draw:frame draw:style-name="media" draw:name="1" text:anchor-type="as-char" draw:z-index="1" svg:width="7.14375cm" svg:height="6.8869485294118cm"><draw:image xlink:href="Pictures/586ceec981dca6b7af41722013926b23.png" xlink:type="simple" xlink:show="embed" xlink:actuate="onLoad"/></draw:frame></text:p>
      <text:p text:style-name="Text_20_body">Indiquez votre mot de passe actuel <text:span text:style-name="Strong_20_Emphasis">(1)</text:span> puis tapez 2 fois votre nouveau mot de passe <text:span text:style-name="Strong_20_Emphasis">(2)</text:span></text:p>
      <text:p text:style-name="Text_20_body">Vous pouvez alors valider le changement <text:span text:style-name="Strong_20_Emphasis">(3)</text:span></text:p>
      <text:p text:style-name="Text_20_body"><draw:frame draw:style-name="media" draw:name="2" text:anchor-type="as-char" draw:z-index="2" svg:width="10.583333333333cm" svg:height="12.865681576145cm"><draw:image xlink:href="Pictures/5eb1340e6e41698deefc3a19e6daf3a3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, votre nouveau mot de passe doit respecter les exigences de sécurité :</text:p><text:list text:style-name="List_20_1" text:continue-numbering="false"><text:list-item><text:p text:style-name="List_20_1_Content_First"> 3 types de caractères différents (parmi majuscules, minuscules, chiffres, caractères spéciaux)</text:p></text:list-item><text:list-item><text:p text:style-name="List_20_1_Content_Last"> Longeur minimale de 8 caractères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:changer-motdepasse</dc:title>
  </office:meta>
</office:document-meta>
</file>