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aafa6a2dfc03054e9f543cda88343d.png"/>
  <manifest:file-entry manifest:media-type="image/png" manifest:full-path="Pictures/fc45b0270ee3f0d17158f57dd2a9e3a8.png"/>
  <manifest:file-entry manifest:media-type="image/png" manifest:full-path="Pictures/d1dc53180d9a12742f6bcf45596f333c.png"/>
  <manifest:file-entry manifest:media-type="image/png" manifest:full-path="Pictures/5cea8b1519a0e53d08a4ad0a16c781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alias-outlook-2010"/><text:bookmark-start text:name="__RefHeading___ajout-d-un-alias-dans-outlook-2010_1"/><text:bookmark-start text:name="ajout-d-un-alias-dans-outlook-2010"/>Ajout d'un alias dans Outlook 2010<text:bookmark-end text:name="__RefHeading___ajout-d-un-alias-dans-outlook-2010_1"/><text:bookmark-end text:name="ajout-d-un-alias-dans-outlook-2010"/></text:h>
      <text:p text:style-name="Text_20_body">Un alias vous permet d'envoyer ou de recevoir des e-mails avec une adresse différente (mais associée à votre adresse principale). Cet alias doit être créé, au préalable, par nos soins.</text:p>
      <text:list text:style-name="Numbering_20_1" text:continue-numbering="false">
        <text:list-item>
          <text:p text:style-name="Numbering_20_1_Content_First">Créez un nouveau message et cliquez sur l’onglet “<text:span text:style-name="Strong_20_Emphasis">Options</text:span>”. Cochez ensuite la case “<text:span text:style-name="Strong_20_Emphasis">De</text:span>” <text:line-break/><draw:frame draw:style-name="media" draw:name="0" text:anchor-type="as-char" draw:z-index="0" svg:width="6.6145833333333cm" svg:height="4.1659154647436cm"><draw:image xlink:href="Pictures/85aafa6a2dfc03054e9f543cda88343d.png" xlink:type="simple" xlink:show="embed" xlink:actuate="onLoad"/></draw:frame> <text:line-break/>Le bouton “<text:span text:style-name="Strong_20_Emphasis">De</text:span>” apparait dans l'en tête du nouveau message, vous permettant ainsi de sélectionner à partir de quelle adresse envoyer celui-ci. <text:line-break/><text:line-break/></text:p>
        </text:list-item>
        <text:list-item>
          <text:p text:style-name="Numbering_20_1_Content">Sélectionnez “<text:span text:style-name="Strong_20_Emphasis">Autre adresse de messagerie…</text:span>” <text:line-break/><draw:frame draw:style-name="media" draw:name="1" text:anchor-type="as-char" draw:z-index="1" svg:width="6.6145833333333cm" svg:height="4.6670534924845cm"><draw:image xlink:href="Pictures/fc45b0270ee3f0d17158f57dd2a9e3a8.png" xlink:type="simple" xlink:show="embed" xlink:actuate="onLoad"/></draw:frame> <text:line-break/><text:line-break/></text:p>
        </text:list-item>
        <text:list-item>
          <text:p text:style-name="Numbering_20_1_Content_Last">Indiquez l'adresse de votre alias <text:line-break/><draw:frame draw:style-name="media" draw:name="2" text:anchor-type="as-char" draw:z-index="2" svg:width="6.6145833333333cm" svg:height="1.5955552302888cm"><draw:image xlink:href="Pictures/d1dc53180d9a12742f6bcf45596f333c.png" xlink:type="simple" xlink:show="embed" xlink:actuate="onLoad"/></draw:frame> <text:line-break/></text:p>
        </text:list-item>
      </text:list>
      <text:p text:style-name="Text_20_body">Vous pouvez désormais choisir à partir de quelle adresse envoyer vos e-mails</text:p>
      <text:p text:style-name="Text_20_body"><draw:frame draw:style-name="media" draw:name="3" text:anchor-type="as-char" draw:z-index="3" svg:width="6.6145833333333cm" svg:height="5.9194915254237cm"><draw:image xlink:href="Pictures/5cea8b1519a0e53d08a4ad0a16c7819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lias-outlook-2010</dc:title>
  </office:meta>
</office:document-meta>
</file>