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7b6b1d6f20ca66812859ed02406d86.png"/>
  <manifest:file-entry manifest:media-type="image/png" manifest:full-path="Pictures/842a7711634f210be0599cbc70ca8be4.png"/>
  <manifest:file-entry manifest:media-type="image/png" manifest:full-path="Pictures/4a16402d23bb8645cebcebd000f5acd4.png"/>
  <manifest:file-entry manifest:media-type="image/png" manifest:full-path="Pictures/0dfdd91f18881f4b690b58660338b3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lias-outlook-2013"/><text:bookmark-start text:name="__RefHeading___ajout-d-un-alias-dans-outlook-2013_1"/><text:bookmark-start text:name="ajout-d-un-alias-dans-outlook-2013"/>Ajout d'un alias dans Outlook 2013<text:bookmark-end text:name="__RefHeading___ajout-d-un-alias-dans-outlook-2013_1"/><text:bookmark-end text:name="ajout-d-un-alias-dans-outlook-2013"/></text:h>
      <text:p text:style-name="Text_20_body">Un alias vous permet d'envoyer ou de recevoir des e-mails avec une adresse différente (mais associée à votre adresse principale). Cet alias doit être créé, au préalable, par nos soins.</text:p>
      <text:list text:style-name="Numbering_20_1" text:continue-numbering="false">
        <text:list-item>
          <text:p text:style-name="Numbering_20_1_Content_First">Créez un nouveau message et cliquez sur l’onglet “<text:span text:style-name="Strong_20_Emphasis">Options</text:span>”. Cochez ensuite la case “<text:span text:style-name="Strong_20_Emphasis">De</text:span>” <text:line-break/><draw:frame draw:style-name="media" draw:name="0" text:anchor-type="as-char" draw:z-index="0" svg:width="6.6145833333333cm" svg:height="4.2909989316239cm"><draw:image xlink:href="Pictures/ad7b6b1d6f20ca66812859ed02406d86.png" xlink:type="simple" xlink:show="embed" xlink:actuate="onLoad"/></draw:frame> <text:line-break/>Le bouton “<text:span text:style-name="Strong_20_Emphasis">De</text:span>” apparait dans l'en tête du nouveau message, vous permettant ainsi de sélectionner à partir de quelle adresse envoyer celui-ci. <text:line-break/><text:line-break/></text:p>
        </text:list-item>
        <text:list-item>
          <text:p text:style-name="Numbering_20_1_Content">Sélectionnez “<text:span text:style-name="Strong_20_Emphasis">Autre adresse de messagerie…</text:span>” <text:line-break/><draw:frame draw:style-name="media" draw:name="1" text:anchor-type="as-char" draw:z-index="1" svg:width="6.6145833333333cm" svg:height="4.8765678146259cm"><draw:image xlink:href="Pictures/842a7711634f210be0599cbc70ca8be4.png" xlink:type="simple" xlink:show="embed" xlink:actuate="onLoad"/></draw:frame> <text:line-break/><text:line-break/></text:p>
        </text:list-item>
        <text:list-item>
          <text:p text:style-name="Numbering_20_1_Content_Last">Indiquez l'adresse de votre alias <text:line-break/><draw:frame draw:style-name="media" draw:name="2" text:anchor-type="as-char" draw:z-index="2" svg:width="6.6145833333333cm" svg:height="1.7275735294118cm"><draw:image xlink:href="Pictures/4a16402d23bb8645cebcebd000f5acd4.png" xlink:type="simple" xlink:show="embed" xlink:actuate="onLoad"/></draw:frame> <text:line-break/></text:p>
        </text:list-item>
      </text:list>
      <text:p text:style-name="Text_20_body">Vous pouvez désormais choisir à partir de quelle adresse envoyer vos e-mails</text:p>
      <text:p text:style-name="Text_20_body"><draw:frame draw:style-name="media" draw:name="3" text:anchor-type="as-char" draw:z-index="3" svg:width="6.6145833333333cm" svg:height="5.2265490069085cm"><draw:image xlink:href="Pictures/0dfdd91f18881f4b690b58660338b3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lias-outlook-2013</dc:title>
  </office:meta>
</office:document-meta>
</file>