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1f8de56e65cddeae90617d28ba06a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imbra:consulter-ses-e-mails-avec-un-navigateur-internet"/><text:bookmark-start text:name="__RefHeading___webmail-mutualise-des-formules-winbledon-open-ou-rolland-garros_1"/><text:bookmark-start text:name="webmail-mutualise-des-formules-winbledon-open-ou-rolland-garros"/>Webmail mutualisé des formules WINBLEDON, OPEN ou ROLLAND GARROS<text:bookmark-end text:name="__RefHeading___webmail-mutualise-des-formules-winbledon-open-ou-rolland-garros_1"/><text:bookmark-end text:name="webmail-mutualise-des-formules-winbledon-open-ou-rolland-garros"/></text:h>
      <text:p text:style-name="Text_20_body">Ce tutoriel, pas à pas, va vous aider pour vous connecter au webmail de la messagerie SOS Data si vous avez souscrit à une formule WINBLEDON, OPEN ou ROLLAND GARROS. Le webmail vous permettra ainsi d'accéder à vos e-mails depuis n'importe quel lieu ayant un accès à Internet.</text:p>
      <text:h text:style-name="Heading_20_2" text:outline-level="2"><text:bookmark-start text:name="__RefHeading___acces-au-webmail_2"/><text:bookmark-start text:name="acces-au-webmail"/>Accès au webmail<text:bookmark-end text:name="__RefHeading___acces-au-webmail_2"/><text:bookmark-end text:name="acces-au-webmail"/></text:h>
      <text:list text:style-name="Numbering_20_1" text:continue-numbering="false">
        <text:list-item>
          <text:p text:style-name="Numbering_20_1_Content_First"> Ouvrez un navigateur Internet (ex : Chrome, Firefox, Internet Explorer, Safari, etc.).</text:p>
        </text:list-item>
        <text:list-item>
          <text:p text:style-name="Numbering_20_1_Content"> Dans la barre d'adresse en haut du navigateur, indiquez l'adresse suivante : <text:span text:style-name="Strong_20_Emphasis">https://zimbra.sos-data.net</text:span> </text:p>
        </text:list-item>
        <text:list-item>
          <text:p text:style-name="Numbering_20_1_Content"> Dans le champ “<text:span text:style-name="Strong_20_Emphasis">Nom d'utilisateur</text:span>”, indiquez l'adresse e-mail qui vous a été fournie lors de la création de votre compte (1).</text:p>
        </text:list-item>
        <text:list-item>
          <text:p text:style-name="Numbering_20_1_Content"> Dans le champ “<text:span text:style-name="Strong_20_Emphasis">Mot de passe</text:span>”, indiquez celui qui vous a été fourni lors de la création de votre compte (2).</text:p>
        </text:list-item>
        <text:list-item>
          <text:p text:style-name="Numbering_20_1_Content"> Dans le champ “<text:span text:style-name="Strong_20_Emphasis">Version</text:span>”, laissez le choix “<text:span text:style-name="Strong_20_Emphasis">Par Défaut</text:span>”. Il est tout de même possible de choisir un autre mode :</text:p>
          <text:list text:style-name="Numbering_20_1">
            <text:list-item>
              <text:p text:style-name="Numbering_20_1_Content"> <text:span text:style-name="Strong_20_Emphasis">Avancé (Choix par défaut)</text:span> : Fournit la gamme complète des fonctions de collaboration Web. Ce client Web exige un navigateur récent et une connexion Internet rapide.</text:p>
            </text:list-item>
            <text:list-item>
              <text:p text:style-name="Numbering_20_1_Content"> <text:span text:style-name="Strong_20_Emphasis">Standard</text:span> : Recommandé pour les connexions Internet lentes, les navigateurs antérieurs ou pour faciliter les accès.</text:p>
            </text:list-item>
            <text:list-item>
              <text:p text:style-name="Numbering_20_1_Content"> <text:span text:style-name="Strong_20_Emphasis">Mobile</text:span> : Recommandé pour les périphériques mobiles (smartphones).</text:p>
            </text:list-item>
          </text:list>
        </text:list-item>
        <text:list-item>
          <text:p text:style-name="Numbering_20_1_Content"> Validez votre entrée sur votre compte en cliquant sur le bouton “<text:span text:style-name="Strong_20_Emphasis">Connexion</text:span>” (3).</text:p>
        </text:list-item>
        <text:list-item>
          <text:p text:style-name="Numbering_20_1_Content_Last"> Vous avez désormais accès à vos e-mails.</text:p>
        </text:list-item>
      </text:list>
      <text:p text:style-name="Text_20_body"><draw:frame draw:style-name="media" draw:name="0" text:anchor-type="as-char" draw:z-index="0" svg:width="13.573125cm" svg:height="7.9375cm"><draw:image xlink:href="Pictures/41f8de56e65cddeae90617d28ba06a2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imbra:consulter-ses-e-mails-avec-un-navigateur-internet</dc:title>
  </office:meta>
</office:document-meta>
</file>