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d6476d2af742d1a676d11881a335787.png"/>
  <manifest:file-entry manifest:media-type="image/png" manifest:full-path="Pictures/089970f70034397ea9dcf6e7c18a5535.png"/>
  <manifest:file-entry manifest:media-type="image/png" manifest:full-path="Pictures/671010efc3270d8e7e0389b311126cb9.png"/>
  <manifest:file-entry manifest:media-type="image/png" manifest:full-path="Pictures/34371cd5d8e57f6fd47ba4cf5ec23cdc.png"/>
  <manifest:file-entry manifest:media-type="image/png" manifest:full-path="Pictures/f989ec34d903dfddadbedc93aef0b1c1.png"/>
  <manifest:file-entry manifest:media-type="image/png" manifest:full-path="Pictures/ea98d660663ca40ecd577a44bc456ee9.png"/>
  <manifest:file-entry manifest:media-type="image/png" manifest:full-path="Pictures/62cf0e3d75e9f552d3c0394366696409.png"/>
  <manifest:file-entry manifest:media-type="image/png" manifest:full-path="Pictures/7036074705b51574867fbd4590ab23d3.png"/>
  <manifest:file-entry manifest:media-type="image/png" manifest:full-path="Pictures/1a16e17231a193bae35e48a6b0a06627.png"/>
  <manifest:file-entry manifest:media-type="image/png" manifest:full-path="Pictures/03b24566545c9cc164b18804eb4b6733.png"/>
  <manifest:file-entry manifest:media-type="image/png" manifest:full-path="Pictures/4da004597cd76e5bba4bd64018cb5364.png"/>
  <manifest:file-entry manifest:media-type="image/png" manifest:full-path="Pictures/417c0a4f54029edbb2ec79db6c4636c0.png"/>
  <manifest:file-entry manifest:media-type="image/png" manifest:full-path="Pictures/4570b86dcb110c986e123bd22a164014.png"/>
  <manifest:file-entry manifest:media-type="image/png" manifest:full-path="Pictures/92c0577195dadefdff3b41a08b3cd7d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imbra:delegue-outlook-2013"/><text:bookmark-start text:name="__RefHeading___ajout-d-une-deuxieme-boite-mail-zimbra-sur-un-profil-outlook_1"/><text:bookmark-start text:name="ajout-d-une-deuxieme-boite-mail-zimbra-sur-un-profil-outlook"/>Ajout d'une deuxième boite mail Zimbra sur un profil Outlook<text:bookmark-end text:name="__RefHeading___ajout-d-une-deuxieme-boite-mail-zimbra-sur-un-profil-outlook_1"/><text:bookmark-end text:name="ajout-d-une-deuxieme-boite-mail-zimbra-sur-un-profil-outlook"/></text:h>
      <text:p text:style-name="Text_20_body">Il est possible d'utiliser plusieurs compte Zimbra avec un seul profil Outlook. Cependant la méthode d'ajout n'est pas la même que pour un compte classique.
La procédure se déroule en 4 étapes. Nous appellerons le compte déjà présent compte A et le compte à ajouter compte B :</text:p>
      <text:list text:style-name="Numbering_20_1" text:continue-numbering="false">
        <text:list-item>
          <text:p text:style-name="Numbering_20_1_Content_First"> Depuis un ordinateur avec Outlook et le compte B :</text:p>
          <text:list text:style-name="Numbering_20_1">
            <text:list-item>
              <text:p text:style-name="Numbering_20_1_Content"> Déléguer le compte B au compte A</text:p>
            </text:list-item>
            <text:list-item>
              <text:p text:style-name="Numbering_20_1_Content"> Partager les dossier du compte B au compte A</text:p>
            </text:list-item>
          </text:list>
        </text:list-item>
        <text:list-item>
          <text:p text:style-name="Numbering_20_1_Content"> Depuis l'ordinateur avec Outlook et le compte A</text:p>
          <text:list text:style-name="Numbering_20_1">
            <text:list-item>
              <text:p text:style-name="Numbering_20_1_Content"> Ouvrir la boite du compte B</text:p>
            </text:list-item>
            <text:list-item>
              <text:p text:style-name="Numbering_20_1_Content"> Modifier les noms des dossiers (si besoin)</text:p>
            </text:list-item>
            <text:list-item>
              <text:p text:style-name="Numbering_20_1_Content_Last"> Ajouter l'alias compte A </text:p>
            </text:list-item>
          </text:list>
        </text:list-item>
      </text:list>
      <text:h text:style-name="Heading_20_1" text:outline-level="1"><text:bookmark-start text:name="__RefHeading___delegation-et-partage-du-compte-b_2"/><text:bookmark-start text:name="delegation-et-partage-du-compte-b"/>Délégation et partage du compte B<text:bookmark-end text:name="__RefHeading___delegation-et-partage-du-compte-b_2"/><text:bookmark-end text:name="delegation-et-partage-du-compte-b"/></text:h>
      <text:h text:style-name="Heading_20_2" text:outline-level="2"><text:bookmark-start text:name="__RefHeading___ajout-du-compte-a-comme-delegue_3"/><text:bookmark-start text:name="ajout-du-compte-a-comme-delegue"/>Ajout du compte A comme délégué<text:bookmark-end text:name="__RefHeading___ajout-du-compte-a-comme-delegue_3"/><text:bookmark-end text:name="ajout-du-compte-a-comme-delegue"/></text:h>
      <text:list text:style-name="Numbering_20_1" text:continue-numbering="false">
        <text:list-item>
          <text:p text:style-name="Numbering_20_1_Content_First"> Depuis l'Outlook avec le compte à déléguer (compte B), cliquez sur l'<text:span text:style-name="Strong_20_Emphasis">onglet Zimbra</text:span> (1) puis sur <text:span text:style-name="Strong_20_Emphasis">Délégués</text:span> (2). <text:line-break/><draw:frame draw:style-name="media" draw:name="0" text:anchor-type="as-char" draw:z-index="0" svg:width="15.875cm" svg:height="2.9061332503113cm"><draw:image xlink:href="Pictures/dd6476d2af742d1a676d11881a335787.png" xlink:type="simple" xlink:show="embed" xlink:actuate="onLoad"/></draw:frame></text:p>
        </text:list-item>
        <text:list-item>
          <text:p text:style-name="Numbering_20_1_Content"> Cliquez ensuite sur <text:span text:style-name="Strong_20_Emphasis">Ajouter</text:span> <text:line-break/><draw:frame draw:style-name="media" draw:name="1" text:anchor-type="as-char" draw:z-index="1" svg:width="9.2604166666667cm" svg:height="6.0422576832151cm"><draw:image xlink:href="Pictures/089970f70034397ea9dcf6e7c18a5535.png" xlink:type="simple" xlink:show="embed" xlink:actuate="onLoad"/></draw:frame></text:p>
        </text:list-item>
        <text:list-item>
          <text:p text:style-name="Numbering_20_1_Content"> Sélectionnez le compte A (1) et cliquez sur <text:span text:style-name="Strong_20_Emphasis">OK</text:span> (2) <text:line-break/><draw:frame draw:style-name="media" draw:name="2" text:anchor-type="as-char" draw:z-index="2" svg:width="13.229166666667cm" svg:height="8.6178571428571cm"><draw:image xlink:href="Pictures/671010efc3270d8e7e0389b311126cb9.png" xlink:type="simple" xlink:show="embed" xlink:actuate="onLoad"/></draw:frame></text:p>
        </text:list-item>
        <text:list-item>
          <text:p text:style-name="Numbering_20_1_Content"> Pour déléguer complétement le compte B au compte A, cochez la case des réceptions des demandes de rénuions (1) et sélectionnez <text:span text:style-name="Strong_20_Emphasis">“Administrateur”</text:span> pour tous les choix (2). Vous pouvez cocher l'envoi de l'e-mail récapitulatif (3) <text:line-break/><draw:frame draw:style-name="media" draw:name="3" text:anchor-type="as-char" draw:z-index="3" svg:width="10.583333333333cm" svg:height="9.1024564676617cm"><draw:image xlink:href="Pictures/34371cd5d8e57f6fd47ba4cf5ec23cdc.png" xlink:type="simple" xlink:show="embed" xlink:actuate="onLoad"/></draw:frame></text:p>
        </text:list-item>
        <text:list-item>
          <text:p text:style-name="Numbering_20_1_Content_Last"> Le nom de l'utilisateur A a bien été ajouté à la liste, cliquez sur <text:span text:style-name="Strong_20_Emphasis">OK</text:span> <text:line-break/><draw:frame draw:style-name="media" draw:name="4" text:anchor-type="as-char" draw:z-index="4" svg:width="9.2604166666667cm" svg:height="6.0866588419405cm"><draw:image xlink:href="Pictures/f989ec34d903dfddadbedc93aef0b1c1.png" xlink:type="simple" xlink:show="embed" xlink:actuate="onLoad"/></draw:frame></text:p>
        </text:list-item>
      </text:list>
      <text:h text:style-name="Heading_20_2" text:outline-level="2"><text:bookmark-start text:name="__RefHeading___partage-des-dossiers-du-compte-b-au-compte-a_4"/><text:bookmark-start text:name="partage-des-dossiers-du-compte-b-au-compte-a"/>Partage des dossiers du compte B au compte A<text:bookmark-end text:name="__RefHeading___partage-des-dossiers-du-compte-b-au-compte-a_4"/><text:bookmark-end text:name="partage-des-dossiers-du-compte-b-au-compte-a"/></text:h>
      <text:p text:style-name="Text_20_body">En plus de déléguer le compte B au compte A, il faut lui partager les dossiers. Cette manipulation est a effectuer pour les dossiers : Boite de réception, Brouillons, Envoyés et Spam</text:p>
      <text:list text:style-name="Numbering_20_1" text:continue-numbering="false">
        <text:list-item>
          <text:p text:style-name="Numbering_20_1_Content_First"> Faites un clic droit sur le dossier à partager et cliquez sur <text:span text:style-name="Strong_20_Emphasis">Propriétés</text:span>  <text:line-break/><draw:frame draw:style-name="media" draw:name="5" text:anchor-type="as-char" draw:z-index="5" svg:width="9.2604166666667cm" svg:height="10.014658748115cm"><draw:image xlink:href="Pictures/ea98d660663ca40ecd577a44bc456ee9.png" xlink:type="simple" xlink:show="embed" xlink:actuate="onLoad"/></draw:frame></text:p>
        </text:list-item>
        <text:list-item>
          <text:p text:style-name="Numbering_20_1_Content"> Cliquez sur l'onglet <text:span text:style-name="Strong_20_Emphasis">Partage</text:span> (1) puis sur le bouton <text:span text:style-name="Strong_20_Emphasis">Ajouter</text:span> (2) <text:line-break/><draw:frame draw:style-name="media" draw:name="6" text:anchor-type="as-char" draw:z-index="6" svg:width="9.2604166666667cm" svg:height="9.96845657277cm"><draw:image xlink:href="Pictures/62cf0e3d75e9f552d3c0394366696409.png" xlink:type="simple" xlink:show="embed" xlink:actuate="onLoad"/></draw:frame></text:p>
        </text:list-item>
        <text:list-item>
          <text:p text:style-name="Numbering_20_1_Content"> Nous effectuons un partage interne, cliquez sur <text:span text:style-name="Strong_20_Emphasis">OK</text:span> <text:line-break/><draw:frame draw:style-name="media" draw:name="7" text:anchor-type="as-char" draw:z-index="7" svg:width="10.583333333333cm" svg:height="6.1039839181287cm"><draw:image xlink:href="Pictures/7036074705b51574867fbd4590ab23d3.png" xlink:type="simple" xlink:show="embed" xlink:actuate="onLoad"/></draw:frame></text:p>
        </text:list-item>
        <text:list-item>
          <text:p text:style-name="Numbering_20_1_Content"> Choisissez le compte A (1) et cliquez sur <text:span text:style-name="Strong_20_Emphasis">OK</text:span> (2) <text:line-break/><draw:frame draw:style-name="media" draw:name="8" text:anchor-type="as-char" draw:z-index="8" svg:width="11.90625cm" svg:height="7.7560714285714cm"><draw:image xlink:href="Pictures/671010efc3270d8e7e0389b311126cb9.png" xlink:type="simple" xlink:show="embed" xlink:actuate="onLoad"/></draw:frame></text:p>
        </text:list-item>
        <text:list-item>
          <text:p text:style-name="Numbering_20_1_Content_Last"> Le compte A a bien été ajouté. Choisissez le niveau d'autorisation <text:span text:style-name="Strong_20_Emphasis">Administrateur</text:span> (1) et cliquez sur <text:span text:style-name="Strong_20_Emphasis">OK</text:span> (2)<text:line-break/><draw:frame draw:style-name="media" draw:name="9" text:anchor-type="as-char" draw:z-index="9" svg:width="9.2604166666667cm" svg:height="9.890125cm"><draw:image xlink:href="Pictures/1a16e17231a193bae35e48a6b0a06627.png" xlink:type="simple" xlink:show="embed" xlink:actuate="onLoad"/></draw:frame></text:p>
        </text:list-item>
      </text:list>
      <text:h text:style-name="Heading_20_1" text:outline-level="1"><text:bookmark-start text:name="__RefHeading___ajout-du-compte-b-avec-le-compte-a_5"/><text:bookmark-start text:name="ajout-du-compte-b-avec-le-compte-a"/>Ajout du compte B avec le compte A<text:bookmark-end text:name="__RefHeading___ajout-du-compte-b-avec-le-compte-a_5"/><text:bookmark-end text:name="ajout-du-compte-b-avec-le-compte-a"/></text:h>
      <text:h text:style-name="Heading_20_2" text:outline-level="2"><text:bookmark-start text:name="__RefHeading___ouverture-du-compte-b-depuis-le-compte-a_6"/><text:bookmark-start text:name="ouverture-du-compte-b-depuis-le-compte-a"/>Ouverture du compte B depuis le compte A<text:bookmark-end text:name="__RefHeading___ouverture-du-compte-b-depuis-le-compte-a_6"/><text:bookmark-end text:name="ouverture-du-compte-b-depuis-le-compte-a"/></text:h>
      <text:list text:style-name="Numbering_20_1" text:continue-numbering="false">
        <text:list-item>
          <text:p text:style-name="Numbering_20_1_Content_First"> Depuis l'Outlook avec le compte principal (compte A), cliquez sur l'<text:span text:style-name="Strong_20_Emphasis">onglet Zimbra</text:span> (1) puis sur <text:span text:style-name="Strong_20_Emphasis">Ouvrir la boite aux lettres d'un autre utilisateurs</text:span> (2). <text:line-break/><draw:frame draw:style-name="media" draw:name="10" text:anchor-type="as-char" draw:z-index="10" svg:width="9.2604166666667cm" svg:height="2.6637105855856cm"><draw:image xlink:href="Pictures/03b24566545c9cc164b18804eb4b6733.png" xlink:type="simple" xlink:show="embed" xlink:actuate="onLoad"/></draw:frame></text:p>
        </text:list-item>
        <text:list-item>
          <text:p text:style-name="Numbering_20_1_Content"> Sélectionnez le compte B et cliquez sur <text:span text:style-name="Strong_20_Emphasis">OK</text:span> <text:line-break/><draw:frame draw:style-name="media" draw:name="11" text:anchor-type="as-char" draw:z-index="11" svg:width="11.90625cm" svg:height="7.7894548063128cm"><draw:image xlink:href="Pictures/4da004597cd76e5bba4bd64018cb5364.png" xlink:type="simple" xlink:show="embed" xlink:actuate="onLoad"/></draw:frame> </text:p>
        </text:list-item>
        <text:list-item>
          <text:p text:style-name="Numbering_20_1_Content_Last"> La boite du compte B (2) s'ouvre en dessous de celle du compte A (1) <text:line-break/><draw:frame draw:style-name="media" draw:name="12" text:anchor-type="as-char" draw:z-index="12" svg:width="5.2916666666667cm" svg:height="9.991384180791cm"><draw:image xlink:href="Pictures/417c0a4f54029edbb2ec79db6c4636c0.png" xlink:type="simple" xlink:show="embed" xlink:actuate="onLoad"/></draw:frame></text:p>
        </text:list-item>
      </text:list>
      <text:h text:style-name="Heading_20_2" text:outline-level="2"><text:bookmark-start text:name="__RefHeading___modification-du-nom-des-dossiers_7"/><text:bookmark-start text:name="modification-du-nom-des-dossiers"/>Modification du nom des dossiers<text:bookmark-end text:name="__RefHeading___modification-du-nom-des-dossiers_7"/><text:bookmark-end text:name="modification-du-nom-des-dossiers"/></text:h>
      <text:p text:style-name="Text_20_body">Outllook ne traduit pas automatiquement les noms de dossiers mais il est possible de lui forcer la main.</text:p>
      <text:list text:style-name="Numbering_20_1" text:continue-numbering="false">
        <text:list-item>
          <text:p text:style-name="Numbering_20_1_Content_First">Sur chaque dossier, faites un clic droit sur le dossier puis cliquez sur <text:span text:style-name="Strong_20_Emphasis">Propriétés</text:span> <text:line-break/><draw:frame draw:style-name="media" draw:name="13" text:anchor-type="as-char" draw:z-index="13" svg:width="6.6145833333333cm" svg:height="10.018831433225cm"><draw:image xlink:href="Pictures/4570b86dcb110c986e123bd22a164014.png" xlink:type="simple" xlink:show="embed" xlink:actuate="onLoad"/></draw:frame></text:p>
        </text:list-item>
        <text:list-item>
          <text:p text:style-name="Numbering_20_1_Content_Last">Modifiez le nom (1) et cliquez sur <text:span text:style-name="Strong_20_Emphasis">OK</text:span> (2) <text:line-break/><draw:frame draw:style-name="media" draw:name="14" text:anchor-type="as-char" draw:z-index="14" svg:width="9.2604166666667cm" svg:height="9.9698840725806cm"><draw:image xlink:href="Pictures/92c0577195dadefdff3b41a08b3cd7da.png" xlink:type="simple" xlink:show="embed" xlink:actuate="onLoad"/></draw:frame></text:p>
        </text:list-item>
      </text:list>
      <text:h text:style-name="Heading_20_2" text:outline-level="2"><text:bookmark-start text:name="__RefHeading___ajout-de-l-alias_8"/><text:bookmark-start text:name="ajout-de-l-alias"/>Ajout de l'alias<text:bookmark-end text:name="__RefHeading___ajout-de-l-alias_8"/><text:bookmark-end text:name="ajout-de-l-alias"/></text:h>
      <text:p text:style-name="Text_20_body">Pour envoyer des mails en tant que compte B, il faut ajouter l'adresse de compte B comme alias : voir la procédure
Il faut aussi ajouter le compte B comme avatar (dans le webmail et dans Outlook) et donner l'autorisation d'envoyer comme et de la part de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zimbra:delegue-outlook-2013</dc:title>
  </office:meta>
</office:document-meta>
</file>