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d585bf27fa94f1421ca76fd642f5a0.png"/>
  <manifest:file-entry manifest:media-type="image/png" manifest:full-path="Pictures/62051332d5a8739f6a6e489de058a9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demander-un-accuse-de-reception"/><text:bookmark-start text:name="__RefHeading___demander-un-accuse-de-reception_1"/><text:bookmark-start text:name="demander-un-accuse-de-reception"/>Demander un accusé de réception<text:bookmark-end text:name="__RefHeading___demander-un-accuse-de-reception_1"/><text:bookmark-end text:name="demander-un-accuse-de-reception"/></text:h>
      <text:h text:style-name="Heading_20_2" text:outline-level="2"><text:bookmark-start text:name="__RefHeading___demander-un-accuse-de-reception-lors-de-l-envoi-d-un-mail-en-particulier_2"/><text:bookmark-start text:name="demander-un-accuse-de-reception-lors-de-l-envoi-d-un-mail-en-particulier"/>Demander un accusé de réception lors de l'envoi d'un mail en particulier<text:bookmark-end text:name="__RefHeading___demander-un-accuse-de-reception-lors-de-l-envoi-d-un-mail-en-particulier_2"/><text:bookmark-end text:name="demander-un-accuse-de-reception-lors-de-l-envoi-d-un-mail-en-particulier"/></text:h>
      <text:p text:style-name="Text_20_body">Lorsque vous rédigez un mail, cliquez sur le bouton <text:span text:style-name="Strong_20_Emphasis">Options</text:span> (1) puis sur <text:span text:style-name="Strong_20_Emphasis">Demander un accusé de lecture</text:span> (2)</text:p>
      <text:p text:style-name="Text_20_body"><draw:frame draw:style-name="media" draw:name="0" text:anchor-type="as-char" draw:z-index="0" svg:width="15.875cm" svg:height="7.1693548387097cm"><draw:image xlink:href="Pictures/a0d585bf27fa94f1421ca76fd642f5a0.png" xlink:type="simple" xlink:show="embed" xlink:actuate="onLoad"/></draw:frame></text:p>
      <text:h text:style-name="Heading_20_2" text:outline-level="2"><text:bookmark-start text:name="__RefHeading___demander-systematiquement-un-accuse-de-reception_3"/><text:bookmark-start text:name="demander-systematiquement-un-accuse-de-reception"/>Demander systématiquement un accusé de réception<text:bookmark-end text:name="__RefHeading___demander-systematiquement-un-accuse-de-reception_3"/><text:bookmark-end text:name="demander-systematiquement-un-accuse-de-reception"/></text:h>
      <text:p text:style-name="Text_20_body">Pour demander un accusé de réception à chaque mail envoyé rendez vous dans le menu <text:span text:style-name="Strong_20_Emphasis">Préférences</text:span> (1) puis sur <text:span text:style-name="Strong_20_Emphasis">mail</text:span> (2). <text:line-break/>
Dans la catégorie <text:span text:style-name="Strong_20_Emphasis">Créer des mails</text:span> cochez <text:span text:style-name="Strong_20_Emphasis">Toujours demander un accusé de réception</text:span> (3). <text:line-break/>
Pour terminer, cliquez sur <text:span text:style-name="Strong_20_Emphasis">Enregistrer</text:span> (4)</text:p>
      <text:p text:style-name="Text_20_body"><draw:frame draw:style-name="media" draw:name="1" text:anchor-type="as-char" draw:z-index="1" svg:width="15.875cm" svg:height="8.7274881516588cm"><draw:image xlink:href="Pictures/62051332d5a8739f6a6e489de058a9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demander-un-accuse-de-reception</dc:title>
  </office:meta>
</office:document-meta>
</file>