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f9a462e0607ad7a0768e32b2e03019.png"/>
  <manifest:file-entry manifest:media-type="image/png" manifest:full-path="Pictures/d593e61377ad6516edad153a9e1425c6.png"/>
  <manifest:file-entry manifest:media-type="image/png" manifest:full-path="Pictures/6419569897f895c9780343aef652dd1e.png"/>
  <manifest:file-entry manifest:media-type="image/png" manifest:full-path="Pictures/9d644172f12dc233f1a4a0d3ede0ff75.png"/>
  <manifest:file-entry manifest:media-type="image/png" manifest:full-path="Pictures/28858419c33e3be27cb59ea81f0b9023.png"/>
  <manifest:file-entry manifest:media-type="image/png" manifest:full-path="Pictures/4a961165590908f19dea85827db42c89.png"/>
  <manifest:file-entry manifest:media-type="image/png" manifest:full-path="Pictures/7641798fb7bd2c32299a637d64c06743.png"/>
  <manifest:file-entry manifest:media-type="image/png" manifest:full-path="Pictures/ce7c241b33bb1289aa8409719b826d44.png"/>
  <manifest:file-entry manifest:media-type="image/png" manifest:full-path="Pictures/0605b5fc241ae249fcab43495a68b5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outlook-2013"/><text:bookmark-start text:name="__RefHeading___microsoft-outlook-201320162019_1"/><text:bookmark-start text:name="microsoft-outlook-201320162019"/>Microsoft Outlook 2013/2016/2019<text:bookmark-end text:name="__RefHeading___microsoft-outlook-201320162019_1"/><text:bookmark-end text:name="microsoft-outlook-201320162019"/></text:h>
      <text:p text:style-name="Text_20_body">Ce tutoriel, pas à pas, va vous permettre de configurer votre client de messagerie <text:span text:style-name="Strong_20_Emphasis">Microsoft Outlook 2013</text:span>.<text:line-break/>
Pour vous aider, n'hésitez pas à cliquez sur les “<text:span text:style-name="Strong_20_Emphasis">Imprim'écran</text:span>” en fin de chaque indication de manipulation.<text:line-break/>
Pour les <text:span text:style-name="Strong_20_Emphasis">versions 2016 et 2019</text:span>, les informations à renseigner sont les mêmes. Cependant l'interface risque d'être légèrement différente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Microsoft Outlook 2013</text:span>.</text:p>
        </text:list-item>
        <text:list-item>
          <text:p text:style-name="Numbering_20_1_Content"> Cliquez sur le menu “<text:span text:style-name="Strong_20_Emphasis">Fichier</text:span>”, en haut à gauche. <text:line-break/></text:p>
        </text:list-item>
        <text:list-item>
          <text:p text:style-name="Numbering_20_1_Content"> Une fois dans le menu “<text:span text:style-name="Strong_20_Emphasis">Fichier</text:span>”, le menu “<text:span text:style-name="Strong_20_Emphasis">Informations</text:span>” (1) doit être sélectionné, puis cliquez sur le bouton “<text:span text:style-name="Strong_20_Emphasis">Ajouter un compte</text:span>” (2). <text:line-break/><draw:frame draw:style-name="media" draw:name="0" text:anchor-type="as-char" draw:z-index="0" svg:width="10.583333333333cm" svg:height="6.052007740687cm"><draw:image xlink:href="Pictures/22f9a462e0607ad7a0768e32b2e03019.png" xlink:type="simple" xlink:show="embed" xlink:actuate="onLoad"/></draw:frame></text:p>
        </text:list-item>
        <text:list-item>
          <text:p text:style-name="Numbering_20_1_Content"> Dans la fenêtre “<text:span text:style-name="Strong_20_Emphasis">Ajouter un compte</text:span>”, cochez la case “<text:span text:style-name="Strong_20_Emphasis">Configuration manuelle ou types de serveurs supplémentaires</text:span>” (1), puis validez en cliquant sur le bouton “<text:span text:style-name="Strong_20_Emphasis">Suivant</text:span>” (2). <text:line-break/><draw:frame draw:style-name="media" draw:name="{{:outlook2010-image04.png?400|Imprim'écran 04 Legend" text:anchor-type="as-char" draw:z-index="0" svg:width="10.583333333333cm"><draw:text-box><text:p text:style-name="legendcenter"><draw:frame draw:style-name="media" draw:name="{{:outlook2010-image04.png?400|Imprim'écran 04" text:anchor-type="as-char" draw:z-index="1" svg:width="10.583333333333cm" svg:height="6.5611321548822cm"><draw:image xlink:href="Pictures/d593e61377ad6516edad153a9e1425c6.png" xlink:type="simple" xlink:show="embed" xlink:actuate="onLoad"/></draw:frame>{{:outlook2010-image04.png?400|Imprim'écran 04</text:p></draw:text-box></draw:frame></text:p>
        </text:list-item>
        <text:list-item>
          <text:p text:style-name="Numbering_20_1_Content"> Cochez la case “<text:span text:style-name="Strong_20_Emphasis">POP ou IMAP</text:span>” (1), et confirmez en cliquant sur le bouton “<text:span text:style-name="Strong_20_Emphasis">Suivant</text:span>” (2). <text:line-break/>{ <draw:frame draw:style-name="media" draw:name="2" text:anchor-type="as-char" draw:z-index="2" svg:width="13.229166666667cm" svg:height="8.2014151936027cm"><draw:image xlink:href="Pictures/6419569897f895c9780343aef652dd1e.png" xlink:type="simple" xlink:show="embed" xlink:actuate="onLoad"/></draw:frame></text:p>
        </text:list-item>
        <text:list-item>
          <text:p text:style-name="Numbering_20_1_Content"> La nouvelle page qui s'affiche va nous permettre d'indiquer les informations nécessaires au bon fonctionnement de votre compte de messagerie <text:line-break/><draw:frame draw:style-name="media" draw:name="3" text:anchor-type="as-char" draw:z-index="3" svg:width="10.583333333333cm" svg:height="6.5611321548822cm"><draw:image xlink:href="Pictures/9d644172f12dc233f1a4a0d3ede0ff75.png" xlink:type="simple" xlink:show="embed" xlink:actuate="onLoad"/></draw:frame> :</text:p>
          <text:list text:style-name="Numbering_20_1">
            <text:list-item>
              <text:p text:style-name="Numbering_20_1_Content"> Pour le champs “<text:span text:style-name="Strong_20_Emphasis">Votre nom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de messagerie</text:span>”, indiquez l'adresse e-mail qui vous a été fournie (2).</text:p>
            </text:list-item>
            <text:list-item>
              <text:p text:style-name="Numbering_20_1_Content"> Pour le champs “<text:span text:style-name="Strong_20_Emphasis">Type de compte</text:span>”, choisir “<text:span text:style-name="Strong_20_Emphasis">IMAP</text:span>” (3).</text:p>
            </text:list-item>
            <text:list-item>
              <text:p text:style-name="Numbering_20_1_Content"> Pour les champs “<text:span text:style-name="Strong_20_Emphasis">serveur de courrier entrant</text:span>” (4) et “<text:span text:style-name="Strong_20_Emphasis">serveur de courrier sortant (SMTP)</text:span>” (4), indiquez  “<text:span text:style-name="Strong_20_Emphasis"><text:user-field-get text:name="url_webmail">zimbra.sos-data.net</text:user-field-get></text:span>”</text:p>
            </text:list-item>
            <text:list-item>
              <text:p text:style-name="Numbering_20_1_Content"> Pour le champs “<text:span text:style-name="Strong_20_Emphasis">Nom d’utilisateur</text:span>”, saisissez la même adresse qu'indiquée plus haut (5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5).</text:p>
            </text:list-item>
            <text:list-item>
              <text:p text:style-name="Numbering_20_1_Content"> Vérifiez que la case “<text:span text:style-name="Strong_20_Emphasis">Mémoriser le mot de passe</text:span>” est bien cochée (6).</text:p>
            </text:list-item>
            <text:list-item>
              <text:p text:style-name="Numbering_20_1_Content"> Puis, cliquez sur le bouton “<text:span text:style-name="Strong_20_Emphasis">Paramètres supplémentaires</text:span>” (7).</text:p>
            </text:list-item>
          </text:list>
        </text:list-item>
        <text:list-item>
          <text:p text:style-name="Numbering_20_1_Content"> Dans la nouvelle fenêtre “<text:span text:style-name="Strong_20_Emphasis">Paramètres de messagerie Internet</text:span>”  :</text:p>
          <text:list text:style-name="Numbering_20_1">
            <text:list-item>
              <text:p text:style-name="Numbering_20_1_Content"> Dans l'onglet “<text:span text:style-name="Strong_20_Emphasis">Serveur Sortant</text:span>” <text:line-break/><draw:frame draw:style-name="media" draw:name="4" text:anchor-type="as-char" draw:z-index="4" svg:width="10.583333333333cm" svg:height="9.5485185185185cm"><draw:image xlink:href="Pictures/28858419c33e3be27cb59ea81f0b9023.png" xlink:type="simple" xlink:show="embed" xlink:actuate="onLoad"/></draw:frame></text:p>
              <text:list text:style-name="Numbering_20_1">
                <text:list-item>
                  <text:p text:style-name="Numbering_20_1_Content"> Cochez la case “<text:span text:style-name="Strong_20_Emphasis">Mon serveur sortant(SMTP) requiert une authentification</text:span>”. (1)</text:p>
                </text:list-item>
                <text:list-item>
                  <text:p text:style-name="Numbering_20_1_Content"> Cochez le bouton radio “<text:span text:style-name="Strong_20_Emphasis">Utiliser les mêmes paramètres que mon serveur de courrier entrant</text:span>”. (2)</text:p>
                </text:list-item>
              </text:list>
            </text:list-item>
            <text:list-item>
              <text:p text:style-name="Numbering_20_1_Content"> Dans l'onglet “<text:span text:style-name="Strong_20_Emphasis">Options Avancés</text:span>” <text:line-break/><draw:frame draw:style-name="media" draw:name="5" text:anchor-type="as-char" draw:z-index="5" svg:width="10.583333333333cm" svg:height="9.4584237165582cm"><draw:image xlink:href="Pictures/4a961165590908f19dea85827db42c89.png" xlink:type="simple" xlink:show="embed" xlink:actuate="onLoad"/></draw:frame>(1).</text:p>
              <text:list text:style-name="Numbering_20_1">
                <text:list-item>
                  <text:p text:style-name="Numbering_20_1_Content"> Cochez la case <text:span text:style-name="Strong_20_Emphasis">Ce serveur nécessite une connexion chiffrée (SSL)</text:span> et indiquez le port <text:span text:style-name="Strong_20_Emphasis">993</text:span></text:p>
                </text:list-item>
                <text:list-item>
                  <text:p text:style-name="Numbering_20_1_Content"> Dans la case “<text:span text:style-name="Strong_20_Emphasis">serveur sortant SMTP</text:span>”, indiquez le port <text:span text:style-name="Strong_20_Emphasis">587</text:span></text:p>
                </text:list-item>
                <text:list-item>
                  <text:p text:style-name="Numbering_20_1_Content"> Dans la liste déroulante “<text:span text:style-name="Strong_20_Emphasis">Utiliser le type de connexion chiffré suivant</text:span>”, choisissez le paramètre “<text:span text:style-name="Strong_20_Emphasis">Automatique</text:span>” (2).</text:p>
                </text:list-item>
                <text:list-item>
                  <text:p text:style-name="Numbering_20_1_Content"> Dans la case “jours”, indiquez le nombre “10” (3). <text:span text:style-name="Emphasis">Cette option correspond à la durée de rétention de la copie de l'e-mail sur le serveur après la récupération par votre client de messagerie <text:span text:style-name="Strong_20_Emphasis">Microsoft Outlook 2013</text:span></text:span>.</text:p>
                </text:list-item>
                <text:list-item>
                  <text:p text:style-name="Numbering_20_1_Content"> Cochez la case “<text:span text:style-name="Strong_20_Emphasis">Supprimer du serveur après avoir été supprimé du dossier Éléments supprimés</text:span>” (4).</text:p>
                </text:list-item>
              </text:list>
            </text:list-item>
            <text:list-item>
              <text:p text:style-name="Numbering_20_1_Content"> Validez les saisies en cliquant sur le bouton “<text:span text:style-name="Strong_20_Emphasis">OK</text:span>” (5)</text:p>
            </text:list-item>
          </text:list>
        </text:list-item>
        <text:list-item>
          <text:p text:style-name="Numbering_20_1_Content"> Validez tous les paramètres du compte en cliquant sur le bouton “<text:span text:style-name="Strong_20_Emphasis">Suivant</text:span>” de la fenêtre “<text:span text:style-name="Strong_20_Emphasis">Ajouter un nouveau compte</text:span>”. </text:p>
        </text:list-item>
        <text:list-item>
          <text:p text:style-name="Numbering_20_1_Content"> Dans la fenêtre “<text:span text:style-name="Strong_20_Emphasis">Tester les paramètres du compte</text:span>”, vérifiez que les “<text:span text:style-name="Strong_20_Emphasis">Tâches</text:span>” ont bien des coches vertes. Si ce n'est pas le cas recommencer la section 6, sinon  cliquez sur le bouton “<text:span text:style-name="Strong_20_Emphasis">Fermer</text:span>”. <text:line-break/><draw:frame draw:style-name="media" draw:name="6" text:anchor-type="as-char" draw:z-index="6" svg:width="10.583333333333cm" svg:height="5.5183116076971cm"><draw:image xlink:href="Pictures/7641798fb7bd2c32299a637d64c06743.png" xlink:type="simple" xlink:show="embed" xlink:actuate="onLoad"/></draw:frame></text:p>
        </text:list-item>
        <text:list-item>
          <text:p text:style-name="Numbering_20_1_Content"> Validez en cliquant sur le bouton “<text:span text:style-name="Strong_20_Emphasis">Terminer</text:span>” de la fenêtre “<text:span text:style-name="Strong_20_Emphasis">Ajouter un compte</text:span>”. <text:line-break/><draw:frame draw:style-name="media" draw:name="7" text:anchor-type="as-char" draw:z-index="7" svg:width="10.583333333333cm" svg:height="6.5611321548822cm"><draw:image xlink:href="Pictures/ce7c241b33bb1289aa8409719b826d44.png" xlink:type="simple" xlink:show="embed" xlink:actuate="onLoad"/></draw:frame></text:p>
        </text:list-item>
        <text:list-item>
          <text:p text:style-name="Numbering_20_1_Content_Last"> Votre compte de messagerie est désormais opérationnel sur votre client <text:span text:style-name="Strong_20_Emphasis">Microsoft Outlook 2013</text:span>. <text:line-break/><draw:frame draw:style-name="media" draw:name="8" text:anchor-type="as-char" draw:z-index="8" svg:width="10.583333333333cm" svg:height="5.101235914213cm"><draw:image xlink:href="Pictures/0605b5fc241ae249fcab43495a68b561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outlook-2013</dc:title>
  </office:meta>
</office:document-meta>
</file>