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76358a19721ad03554ff1a48dab7617.png"/>
  <manifest:file-entry manifest:media-type="image/png" manifest:full-path="Pictures/3e3184a71c3316482686121da2177b34.png"/>
  <manifest:file-entry manifest:media-type="image/png" manifest:full-path="Pictures/3a9846c0fc4af7f589d78263a4077b30.png"/>
  <manifest:file-entry manifest:media-type="image/png" manifest:full-path="Pictures/306b0601d8ef61d96f1f8550b01bf8e1.png"/>
  <manifest:file-entry manifest:media-type="image/png" manifest:full-path="Pictures/d99808eb4e67c100946b8c8c8e7aa42f.png"/>
  <manifest:file-entry manifest:media-type="image/png" manifest:full-path="Pictures/c3d22af66d80172052cd65c6180e4e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mbra:partager-ses-contacts"/><text:bookmark-start text:name="__RefHeading___partager-ses-contacts_1"/><text:bookmark-start text:name="partager-ses-contacts"/>Partager ses contacts<text:bookmark-end text:name="__RefHeading___partager-ses-contacts_1"/><text:bookmark-end text:name="partager-ses-contacts"/></text:h>
      <text:p text:style-name="Text_20_body">Le partage des contacts se fait via des <text:span text:style-name="Strong_20_Emphasis">Dossiers de contacts</text:span>. Commençons par créer un dossier contenant les contacts et/ou les groupes de contacts que l'on souhaite partager<text:line-break/>
Si vous souhaitez partager l'ensemble de vos contacts, vous pouvez passer directement à la partie suivante.</text:p>
      <text:h text:style-name="Heading_20_2" text:outline-level="2"><text:bookmark-start text:name="__RefHeading___creer-un-dossier-de-contacts_2"/><text:bookmark-start text:name="creer-un-dossier-de-contacts"/>Créer un dossier de contacts<text:bookmark-end text:name="__RefHeading___creer-un-dossier-de-contacts_2"/><text:bookmark-end text:name="creer-un-dossier-de-contacts"/></text:h>
      <text:list text:style-name="Numbering_20_1" text:continue-numbering="false">
        <text:list-item>
          <text:p text:style-name="Numbering_20_1_Content_First"> Cliquez sur l'onglet <text:span text:style-name="Strong_20_Emphasis">Contacts</text:span> dans le menu principal</text:p>
        </text:list-item>
        <text:list-item>
          <text:p text:style-name="Numbering_20_1_Content"> Cliquez sur l'engrenage et choisissez <text:span text:style-name="Strong_20_Emphasis">Nouveau dossier de contacts</text:span> <text:line-break/><draw:frame draw:style-name="media" draw:name="0" text:anchor-type="as-char" draw:z-index="0" svg:width="10.583333333333cm" svg:height="6.4517017017017cm"><draw:image xlink:href="Pictures/f76358a19721ad03554ff1a48dab7617.png" xlink:type="simple" xlink:show="embed" xlink:actuate="onLoad"/></draw:frame></text:p>
        </text:list-item>
        <text:list-item>
          <text:p text:style-name="Numbering_20_1_Content"> Renseignez le <text:span text:style-name="Strong_20_Emphasis">nom du dossier</text:span> (1), choisissez sa <text:span text:style-name="Strong_20_Emphasis">couleur</text:span> (2) et son <text:span text:style-name="Strong_20_Emphasis">emplacement</text:span> (3) <text:line-break/><draw:frame draw:style-name="media" draw:name="1" text:anchor-type="as-char" draw:z-index="1" svg:width="7.9375cm" svg:height="8.3226078167116cm"><draw:image xlink:href="Pictures/3e3184a71c3316482686121da2177b34.png" xlink:type="simple" xlink:show="embed" xlink:actuate="onLoad"/></draw:frame></text:p>
        </text:list-item>
        <text:list-item>
          <text:p text:style-name="Numbering_20_1_Content"> Le dossier est créé <text:line-break/><draw:frame draw:style-name="media" draw:name="2" text:anchor-type="as-char" draw:z-index="2" svg:width="7.9375cm" svg:height="6.775028604119cm"><draw:image xlink:href="Pictures/3a9846c0fc4af7f589d78263a4077b30.png" xlink:type="simple" xlink:show="embed" xlink:actuate="onLoad"/></draw:frame></text:p>
        </text:list-item>
        <text:list-item>
          <text:p text:style-name="Numbering_20_1_Content_Last"> Vous pouvez y déplacer des contacts par simple <text:span text:style-name="Strong_20_Emphasis">glisser-déposer</text:span> <text:line-break/><draw:frame draw:style-name="media" draw:name="3" text:anchor-type="as-char" draw:z-index="3" svg:width="7.9375cm" svg:height="6.563354214123cm"><draw:image xlink:href="Pictures/306b0601d8ef61d96f1f8550b01bf8e1.png" xlink:type="simple" xlink:show="embed" xlink:actuate="onLoad"/></draw:frame></text:p>
        </text:list-item>
      </text:list>
      <text:h text:style-name="Heading_20_2" text:outline-level="2"><text:bookmark-start text:name="__RefHeading___partager-un-dossier-de-contacts_3"/><text:bookmark-start text:name="partager-un-dossier-de-contacts"/>Partager un dossier de contacts<text:bookmark-end text:name="__RefHeading___partager-un-dossier-de-contacts_3"/><text:bookmark-end text:name="partager-un-dossier-de-contacts"/></text:h>
      <text:list text:style-name="Numbering_20_1" text:continue-numbering="false">
        <text:list-item>
          <text:p text:style-name="Numbering_20_1_Content_First">Cliquez sur la flèche du dossier (ou faites un clic droit sur le dossier) (1) et choisissez <text:span text:style-name="Strong_20_Emphasis">Partager un dossier de contacts</text:span> (2) : <text:line-break/><draw:frame draw:style-name="media" draw:name="4" text:anchor-type="as-char" draw:z-index="4" svg:width="7.9375cm" svg:height="6.4582386363636cm"><draw:image xlink:href="Pictures/d99808eb4e67c100946b8c8c8e7aa42f.png" xlink:type="simple" xlink:show="embed" xlink:actuate="onLoad"/></draw:frame></text:p>
        </text:list-item>
        <text:list-item>
          <text:p text:style-name="Numbering_20_1_Content">La fenêtre suivante s'affiche : <text:line-break/><draw:frame draw:style-name="media" draw:name="5" text:anchor-type="as-char" draw:z-index="5" svg:width="7.9375cm" svg:height="10.935273159145cm"><draw:image xlink:href="Pictures/c3d22af66d80172052cd65c6180e4ed6.png" xlink:type="simple" xlink:show="embed" xlink:actuate="onLoad"/></draw:frame></text:p>
          <text:list text:style-name="List_20_1">
            <text:list-item>
              <text:p text:style-name="List_20_1_Content"> <text:span text:style-name="Strong_20_Emphasis">(1)</text:span> Partagez votre dossier de contacts avec des <text:span text:style-name="Strong_20_Emphasis">utilisateurs et groupes internes</text:span> (vos collègues) avec des <text:span text:style-name="Strong_20_Emphasis">invités</text:span> ou en <text:span text:style-name="Strong_20_Emphasis">public</text:span> (en lecture seule uniquement)</text:p>
            </text:list-item>
            <text:list-item>
              <text:p text:style-name="List_20_1_Content"> <text:span text:style-name="Strong_20_Emphasis">(2)</text:span> Indiquez les adresses e-mail des personnes avec qui vous souhaitez partager votre dossier de contacts</text:p>
            </text:list-item>
            <text:list-item>
              <text:p text:style-name="List_20_1_Content"> <text:span text:style-name="Strong_20_Emphasis">(3)</text:span> Lorsque vous partagez votre dossier de contacts avec des utilisateurs internes, vous pouvez sélectionner le type d'accès dont ils peuvent disposer :</text:p>
              <text:list text:style-name="List_20_1">
                <text:list-item>
                  <text:p text:style-name="List_20_1_Content"> <text:span text:style-name="Strong_20_Emphasis">Gestionnaire</text:span> donne un accès total pour consulter et modifier le dossier.</text:p>
                </text:list-item>
                <text:list-item>
                  <text:p text:style-name="List_20_1_Content"> <text:span text:style-name="Strong_20_Emphasis">Administrateur</text:span> donne un accès total pour consulter, modifier, partager et retirer les partages du dossier.</text:p>
                </text:list-item>
                <text:list-item>
                  <text:p text:style-name="List_20_1_Content"> <text:span text:style-name="Strong_20_Emphasis">Visionneur</text:span> donne un accès en lecture seule. Les invités externes et le public sont limités à l'accès en lecture seule </text:p>
                </text:list-item>
              </text:list>
            </text:list-item>
            <text:list-item>
              <text:p text:style-name="List_20_1_Content"> <text:span text:style-name="Strong_20_Emphasis">(4)</text:span>  Un mail est envoyé aux personnes invitées, vous pouvez le personnaliser ici si vous le souhaitez</text:p>
            </text:list-item>
          </text:list>
        </text:list-item>
        <text:list-item>
          <text:p text:style-name="Numbering_20_1_Content_Last"> Cliquez sur <text:span text:style-name="Strong_20_Emphasis">OK</text:span> pour créer le partage et envoyer l'invita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partager-ses-contacts</dc:title>
  </office:meta>
</office:document-meta>
</file>