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a65cbe1873d678964ba2749266ca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partager-un-dossier-de-boite-mail"/><text:bookmark-start text:name="__RefHeading___partager-un-dossier-de-boite-mail-zimbra_1"/><text:bookmark-start text:name="partager-un-dossier-de-boite-mail-zimbra"/>Partager un dossier de boite mail ZIMBRA<text:bookmark-end text:name="__RefHeading___partager-un-dossier-de-boite-mail-zimbra_1"/><text:bookmark-end text:name="partager-un-dossier-de-boite-mail-zimbra"/></text:h>
      <text:h text:style-name="Heading_20_4" text:outline-level="4"><text:bookmark-start text:name="__RefHeading___cote-du-dossier-a-partager_2"/><text:bookmark-start text:name="cote-du-dossier-a-partager"/>Coté du dossier à partager<text:bookmark-end text:name="__RefHeading___cote-du-dossier-a-partager_2"/><text:bookmark-end text:name="cote-du-dossier-a-partager"/></text:h>
      <text:list text:style-name="List_20_1" text:continue-numbering="false">
        <text:list-item>
          <text:p text:style-name="List_20_1_Content_First">Vous connecter sur Zimbra, puis sélectionner le dossier que vous souhaitez partager et effectuer un <text:span text:style-name="Strong_20_Emphasis">clic droit</text:span> dessus</text:p>
        </text:list-item>
        <text:list-item>
          <text:p text:style-name="List_20_1_Content_Last">Sélectionner “Partager dossier”; une fenêtre s'ouvre et dans celle-ci : Renseigner les champs souhaités</text:p>
        </text:list-item>
      </text:list>
      <text:p text:style-name="Text_20_body">Dans mon exemple, je souhaite partager mon dossier à l'adresse “test@test.fr” et souhaite que celui-ci puisse avoir <text:span text:style-name="Strong_20_Emphasis">accès total à mon dossier</text:span>. Je sélectionne donc le <text:span text:style-name="Strong_20_Emphasis">rôle Admin</text:span> (CF image ci-dessous)<text:line-break/>
<draw:frame draw:style-name="media" draw:name="0" text:anchor-type="as-char" draw:z-index="0" svg:width="5.2916666666667cm" svg:height="5.5477150537634cm"><draw:image xlink:href="Pictures/6aa65cbe1873d678964ba2749266ca4b.png" xlink:type="simple" xlink:show="embed" xlink:actuate="onLoad"/></draw:frame> <text:line-break/></text:p>
      <text:list text:style-name="List_20_1" text:continue-numbering="false">
        <text:list-item>
          <text:p text:style-name="List_20_1_Content_First">Si vous décidez d'envoyer un mail à propos du partage, <text:span text:style-name="Strong_20_Emphasis">votre boite et celle à qui vous partagez le dossier</text:span> recevrons le mail de confirmation.</text:p>
        </text:list-item>
        <text:list-item>
          <text:p text:style-name="List_20_1_Content_Last">Valider en cliquant sur ok</text:p>
        </text:list-item>
      </text:list>
      <text:h text:style-name="Heading_20_4" text:outline-level="4"><text:bookmark-start text:name="__RefHeading___cote-du-dossier-a-receptionner_3"/><text:bookmark-start text:name="cote-du-dossier-a-receptionner"/>Coté du dossier à réceptionner<text:bookmark-end text:name="__RefHeading___cote-du-dossier-a-receptionner_3"/><text:bookmark-end text:name="cote-du-dossier-a-receptionner"/></text:h>
      <text:list text:style-name="List_20_1" text:continue-numbering="false">
        <text:list-item>
          <text:p text:style-name="List_20_1_Content_First">Se connecter sur Zimbra, puis <text:span text:style-name="Strong_20_Emphasis">cliquer droit</text:span> sur ““Dossiers de mails”” situé en haut sur le volet de gauche</text:p>
        </text:list-item>
        <text:list-item>
          <text:p text:style-name="List_20_1_Content">Sélectionner “Rechercher des partages”; la liste des dossiers partagés avec cette adresse s'affiche.</text:p>
        </text:list-item>
        <text:list-item>
          <text:p text:style-name="List_20_1_Content_Last">Il suffis maintenant de <text:span text:style-name="Strong_20_Emphasis">sélectionner le dossier souhaité</text:span> et <text:span text:style-name="Strong_20_Emphasis">valider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partager-un-dossier-de-boite-mail</dc:title>
  </office:meta>
</office:document-meta>
</file>