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1fa111b6bb20316588dbe01763ac936.png"/>
  <manifest:file-entry manifest:media-type="image/png" manifest:full-path="Pictures/9eb0259e5e4f98c222345da80b4df631.png"/>
  <manifest:file-entry manifest:media-type="image/png" manifest:full-path="Pictures/821425e7018921b8e6bc1944dd0f8fb0.png"/>
  <manifest:file-entry manifest:media-type="image/png" manifest:full-path="Pictures/4ce409099812dc0188641eff253dacf4.png"/>
  <manifest:file-entry manifest:media-type="image/png" manifest:full-path="Pictures/6ba7696b3b292f4507b571aadb43d60e.png"/>
  <manifest:file-entry manifest:media-type="image/png" manifest:full-path="Pictures/7194e49ea75b44c931c82804e5cb3354.png"/>
  <manifest:file-entry manifest:media-type="image/png" manifest:full-path="Pictures/bfafd3d1bb7701026f4dafee3e83b420.png"/>
  <manifest:file-entry manifest:media-type="image/png" manifest:full-path="Pictures/554653b1572862875c9cd58ced95847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imbra:utilisation-des-taches"/><text:bookmark-start text:name="__RefHeading___gestion-des-taches_1"/><text:bookmark-start text:name="gestion-des-taches"/>Gestion des tâches<text:bookmark-end text:name="__RefHeading___gestion-des-taches_1"/><text:bookmark-end text:name="gestion-des-taches"/></text:h>
      <text:p text:style-name="Text_20_body">La fonction <text:span text:style-name="Strong_20_Emphasis">Tâches</text:span> vous permet de créer des listes de tâches et de gérer les tâches jusqu'à leur achèvement. Vous pouvez ajouter des tâches à la liste de tâches par défaut et créer d'autres listes de tâches afin d'organiser ces dernières par activités plus spécifiques, par projets professionnels ou personnels, par exemple.
Au fur et à mesure que vous progressez sur une tâche, vous pouvez ajouter des informations, modifier l'état et le pourcentage terminé ou marquer la tâche comme terminée si vous le souhaitez.</text:p>
      <text:h text:style-name="Heading_20_2" text:outline-level="2"><text:bookmark-start text:name="__RefHeading___creation-d-une-tache_2"/><text:bookmark-start text:name="creation-d-une-tache"/>Création d'une tâche<text:bookmark-end text:name="__RefHeading___creation-d-une-tache_2"/><text:bookmark-end text:name="creation-d-une-tache"/></text:h>
      <text:h text:style-name="Heading_20_3" text:outline-level="3"><text:bookmark-start text:name="__RefHeading___ajouter-une-tache-rapidement_3"/><text:bookmark-start text:name="ajouter-une-tache-rapidement"/>Ajouter une tâche rapidement<text:bookmark-end text:name="__RefHeading___ajouter-une-tache-rapidement_3"/><text:bookmark-end text:name="ajouter-une-tache-rapidement"/></text:h>
      <text:list text:style-name="Numbering_20_1" text:continue-numbering="false">
        <text:list-item>
          <text:p text:style-name="Numbering_20_1_Content_First"> Ouvrez la page <text:span text:style-name="Strong_20_Emphasis">Tâches</text:span> et dans le panneau d'aperçu, sélectionnez la liste de tâches à laquelle vous souhaitez ajouter une tâche.</text:p>
        </text:list-item>
        <text:list-item>
          <text:p text:style-name="Numbering_20_1_Content"> Dans la zone de texte <text:span text:style-name="Strong_20_Emphasis">Cliquez pour ajouter une nouvelle tâche</text:span> du panneau de contenu, saisissez le nom de la nouvelle tâche.</text:p>
        </text:list-item>
        <text:list-item>
          <text:p text:style-name="Numbering_20_1_Content_Last"> Appuyez sur <text:span text:style-name="Strong_20_Emphasis">Entrée</text:span>. Le sujet de la tâche est ajouté à votre liste de tâches, mais aucun détail n'est donné. Pour ajouter des détails, modifiez la tâche. <text:line-break/><draw:frame draw:style-name="media" draw:name="0" text:anchor-type="as-char" draw:z-index="0" svg:width="15.875cm" svg:height="5.4637985309549cm"><draw:image xlink:href="Pictures/21fa111b6bb20316588dbe01763ac936.png" xlink:type="simple" xlink:show="embed" xlink:actuate="onLoad"/></draw:frame></text:p>
        </text:list-item>
      </text:list>
      <text:p text:style-name="Text_20_body"><text:span text:style-name="Strong_20_Emphasis">Remarque :</text:span>   si vous avez créé une tâche dans la mauvaise liste, ouvrez la tâche puis sélectionnez la liste correcte dans le menu déroulant des listes de tâches. Vous pouvez aussi sélectionner et faire glisser la tâche du panneau de contenu vers la liste qui convient.</text:p>
      <text:h text:style-name="Heading_20_3" text:outline-level="3"><text:bookmark-start text:name="__RefHeading___creation-d-une-tache-detaillee_4"/><text:bookmark-start text:name="creation-d-une-tache-detaillee"/>Création d'une tâche détaillée<text:bookmark-end text:name="__RefHeading___creation-d-une-tache-detaillee_4"/><text:bookmark-end text:name="creation-d-une-tache-detaillee"/></text:h>
      <text:p text:style-name="Text_20_body">Vous pouvez utiliser vos listes de tâches pour créer et suivre l'avancement d'une tâche. De plus, vous pouvez écrire des notes et joindre des fichiers pour faciliter l’accès à la tâche. Lorsque vous partagez votre liste de tâches avec d’autres utilisateurs, il est très utile de disposer de toutes les informations appropriées pour cette tâche.</text:p>
      <text:p text:style-name="Text_20_body">Vous pouvez évaluer la durée du projet en saisissant la date de début et d'échéance et établir sa priorité. Lorsque vous démarrez la tâche, vous pouvez choisir un état similaire à Non lancé(e) ou En cours, puis sélectionner l'état d'avancement.</text:p>
      <text:list text:style-name="Numbering_20_1" text:continue-numbering="false">
        <text:list-item>
          <text:p text:style-name="Numbering_20_1_Content_First"> Ouvrez l'onglet <text:span text:style-name="Strong_20_Emphasis">Tâche</text:span> (1) et sélectionnez <text:span text:style-name="Strong_20_Emphasis">Nouvelle tâche</text:span> (2) <text:line-break/><draw:frame draw:style-name="media" draw:name="1" text:anchor-type="as-char" draw:z-index="1" svg:width="7.9375cm" svg:height="5.6559480676328cm"><draw:image xlink:href="Pictures/9eb0259e5e4f98c222345da80b4df631.png" xlink:type="simple" xlink:show="embed" xlink:actuate="onLoad"/></draw:frame></text:p>
        </text:list-item>
        <text:list-item>
          <text:p text:style-name="Numbering_20_1_Content"> Dans la section <text:span text:style-name="Strong_20_Emphasis">Détails</text:span> (1), entrez les informations de la tâche. Seul le <text:span text:style-name="Strong_20_Emphasis">Sujet</text:span> est obligatoire.  <text:line-break/><draw:frame draw:style-name="media" draw:name="2" text:anchor-type="as-char" draw:z-index="2" svg:width="15.875cm" svg:height="9.3685396634615cm"><draw:image xlink:href="Pictures/821425e7018921b8e6bc1944dd0f8fb0.png" xlink:type="simple" xlink:show="embed" xlink:actuate="onLoad"/></draw:frame></text:p>
          <text:list text:style-name="Numbering_20_1">
            <text:list-item>
              <text:p text:style-name="Numbering_20_1_Content"> <text:span text:style-name="Strong_20_Emphasis">Sujet</text:span> : Saisissez une brève description de la tâche. Le texte ajouté devient la description dans la liste des tâches.</text:p>
            </text:list-item>
            <text:list-item>
              <text:p text:style-name="Numbering_20_1_Content"> <text:span text:style-name="Strong_20_Emphasis">Endroit</text:span></text:p>
            </text:list-item>
            <text:list-item>
              <text:p text:style-name="Numbering_20_1_Content"> <text:span text:style-name="Strong_20_Emphasis">Priorité</text:span></text:p>
            </text:list-item>
            <text:list-item>
              <text:p text:style-name="Numbering_20_1_Content"> <text:span text:style-name="Strong_20_Emphasis">Liste de tâches</text:span> : Sélectionnez la liste de tâches dans laquelle vous souhaitez que cette tâche s'affiche.</text:p>
            </text:list-item>
          </text:list>
        </text:list-item>
        <text:list-item>
          <text:p text:style-name="Numbering_20_1_Content"> Dans la section <text:span text:style-name="Strong_20_Emphasis">Progression</text:span> (2), entrez les informations pour suivre la progression de la tâche. Ces informations ne sont pas obligatoires pour votre tâche.</text:p>
          <text:list text:style-name="Numbering_20_1">
            <text:list-item>
              <text:p text:style-name="Numbering_20_1_Content"> <text:span text:style-name="Strong_20_Emphasis">État</text:span> : Vous pouvez rouvrir cette tâche et modifier son état à tout moment.</text:p>
            </text:list-item>
            <text:list-item>
              <text:p text:style-name="Numbering_20_1_Content"> <text:span text:style-name="Strong_20_Emphasis">Pourcentage</text:span> : Sélectionnez un pourcentage qui accompagne l'état de la tâche. Vous pouvez rouvrir cette tâche et modifier son pourcentage à tout moment.</text:p>
            </text:list-item>
            <text:list-item>
              <text:p text:style-name="Numbering_20_1_Content"> <text:span text:style-name="Strong_20_Emphasis">Date de début</text:span> </text:p>
            </text:list-item>
            <text:list-item>
              <text:p text:style-name="Numbering_20_1_Content"> <text:span text:style-name="Strong_20_Emphasis">Date d'échéance</text:span> </text:p>
            </text:list-item>
            <text:list-item>
              <text:p text:style-name="Numbering_20_1_Content"> <text:span text:style-name="Strong_20_Emphasis">Rappel</text:span> : Définissez la date et l'heure du rappel. </text:p>
            </text:list-item>
          </text:list>
        </text:list-item>
        <text:list-item>
          <text:p text:style-name="Numbering_20_1_Content"> <text:span text:style-name="Strong_20_Emphasis">Notes :</text:span> Ajouter des notes,des images ou des pièces jointes (3)</text:p>
        </text:list-item>
        <text:list-item>
          <text:p text:style-name="Numbering_20_1_Content_Last"> Cliquez sur <text:span text:style-name="Strong_20_Emphasis">Enregistrer</text:span> (4)</text:p>
        </text:list-item>
      </text:list>
      <text:h text:style-name="Heading_20_2" text:outline-level="2"><text:bookmark-start text:name="__RefHeading___creation-d-une-liste-de-taches_5"/><text:bookmark-start text:name="creation-d-une-liste-de-taches"/>Création d'une liste de tâches<text:bookmark-end text:name="__RefHeading___creation-d-une-liste-de-taches_5"/><text:bookmark-end text:name="creation-d-une-liste-de-taches"/></text:h>
      <text:p text:style-name="Text_20_body">Lorsque vous créez une nouvelle tâche, vous sélectionnez un dossier Tâche, également appelé liste de tâches, pour suivre la tâche. Par défaut, la liste de tâches affiche toutes vos tâches en une liste dans le dossier Tâches. Vous pouvez créer plusieurs listes de tâches, en plus de la liste de tâches par défaut.</text:p>
      <text:list text:style-name="Numbering_20_1" text:continue-numbering="false">
        <text:list-item>
          <text:p text:style-name="Numbering_20_1_Content_First"> Ouvrez la page <text:span text:style-name="Strong_20_Emphasis">Tâches</text:span>. <text:line-break/><draw:frame draw:style-name="media" draw:name="3" text:anchor-type="as-char" draw:z-index="3" svg:width="10.583333333333cm" svg:height="5.3031453362256cm"><draw:image xlink:href="Pictures/4ce409099812dc0188641eff253dacf4.png" xlink:type="simple" xlink:show="embed" xlink:actuate="onLoad"/></draw:frame></text:p>
        </text:list-item>
        <text:list-item>
          <text:p text:style-name="Numbering_20_1_Content"> Dans le panneau d'aperçu, cliquez sur l'icône d'engrenage <text:span text:style-name="Strong_20_Emphasis">Tâches</text:span> et sélectionnez <text:span text:style-name="Strong_20_Emphasis">Nouvelle liste de tâches</text:span>. <text:line-break/><draw:frame draw:style-name="media" draw:name="4" text:anchor-type="as-char" draw:z-index="4" svg:width="7.9375cm" svg:height="3.4832114361702cm"><draw:image xlink:href="Pictures/6ba7696b3b292f4507b571aadb43d60e.png" xlink:type="simple" xlink:show="embed" xlink:actuate="onLoad"/></draw:frame></text:p>
          <text:list text:style-name="Numbering_20_1">
            <text:list-item>
              <text:p text:style-name="Numbering_20_1_Content"> Entrez un <text:span text:style-name="Strong_20_Emphasis">Nom</text:span> et sélectionnez une <text:span text:style-name="Strong_20_Emphasis">Couleur</text:span> pour la nouvelle liste de tâches.</text:p>
            </text:list-item>
            <text:list-item>
              <text:p text:style-name="Numbering_20_1_Content_Last"> Cliquez sur <text:span text:style-name="Strong_20_Emphasis">OK</text:span>. La liste de tâches s'affiche dans la liste de tâches.</text:p>
            </text:list-item>
          </text:list>
        </text:list-item>
      </text:list>
      <text:h text:style-name="Heading_20_2" text:outline-level="2"><text:bookmark-start text:name="__RefHeading___filtrer-les-taches-par-etat_6"/><text:bookmark-start text:name="filtrer-les-taches-par-etat"/>Filtrer les tâches par état<text:bookmark-end text:name="__RefHeading___filtrer-les-taches-par-etat_6"/><text:bookmark-end text:name="filtrer-les-taches-par-etat"/></text:h>
      <text:p text:style-name="Text_20_body">Vous pouvez filtrer les tâches dans votre liste de tâches afin de les voir rapidement selon leur état.</text:p>
      <text:p text:style-name="Text_20_body">Dans le menu déroulant <text:span text:style-name="Strong_20_Emphasis">Affichage</text:span>, sélectionnez le type de tâches que vous voulez afficher : <text:line-break/></text:p>
      <text:p text:style-name="Text_20_body"><draw:frame draw:style-name="media" draw:name="5" text:anchor-type="as-char" draw:z-index="5" svg:width="15.875cm" svg:height="6.6272428229665cm"><draw:image xlink:href="Pictures/7194e49ea75b44c931c82804e5cb3354.png" xlink:type="simple" xlink:show="embed" xlink:actuate="onLoad"/></draw:frame></text:p>
      <text:p text:style-name="Text_20_body"><text:span text:style-name="Strong_20_Emphasis">Liste de tâches</text:span> affiche les tâches ayant l'état <text:span text:style-name="Emphasis">En cours</text:span>, <text:span text:style-name="Emphasis">Non lancé(e)</text:span> ou, si la tâche est arrivée à échéance, <text:span text:style-name="Emphasis">En attente d'une autre personne</text:span>.</text:p>
      <text:h text:style-name="Heading_20_2" text:outline-level="2"><text:bookmark-start text:name="__RefHeading___partager-une-liste-de-taches_7"/><text:bookmark-start text:name="partager-une-liste-de-taches"/>Partager une Liste de tâches<text:bookmark-end text:name="__RefHeading___partager-une-liste-de-taches_7"/><text:bookmark-end text:name="partager-une-liste-de-taches"/></text:h>
      <text:list text:style-name="Numbering_20_1" text:continue-numbering="false">
        <text:list-item>
          <text:p text:style-name="Numbering_20_1_Content_First">Cliquez sur la flèche de la liste (ou faites un clic droit sur la liste) (1) et choisissez <text:span text:style-name="Strong_20_Emphasis">Partager une liste de tâches</text:span> (2) : <text:line-break/><draw:frame draw:style-name="media" draw:name="6" text:anchor-type="as-char" draw:z-index="6" svg:width="7.9375cm" svg:height="5.3130040322581cm"><draw:image xlink:href="Pictures/bfafd3d1bb7701026f4dafee3e83b420.png" xlink:type="simple" xlink:show="embed" xlink:actuate="onLoad"/></draw:frame></text:p>
        </text:list-item>
        <text:list-item>
          <text:p text:style-name="Numbering_20_1_Content">La fenêtre suivante s'affiche : <text:line-break/><draw:frame draw:style-name="media" draw:name="7" text:anchor-type="as-char" draw:z-index="7" svg:width="7.9375cm" svg:height="10.9140625cm"><draw:image xlink:href="Pictures/554653b1572862875c9cd58ced958473.png" xlink:type="simple" xlink:show="embed" xlink:actuate="onLoad"/></draw:frame></text:p>
          <text:list text:style-name="List_20_1">
            <text:list-item>
              <text:p text:style-name="List_20_1_Content"> <text:span text:style-name="Strong_20_Emphasis">(1)</text:span> Partagez votre liste de tâches avec des <text:span text:style-name="Strong_20_Emphasis">utilisateurs et groupes internes</text:span> (vos collègues) avec des <text:span text:style-name="Strong_20_Emphasis">invités</text:span> ou en <text:span text:style-name="Strong_20_Emphasis">public</text:span> (en lecture seule uniquement)</text:p>
            </text:list-item>
            <text:list-item>
              <text:p text:style-name="List_20_1_Content"> <text:span text:style-name="Strong_20_Emphasis">(2)</text:span> Indiquez les adresses e-mail des personnes avec qui vous souhaitez partager votre liste de tâches</text:p>
            </text:list-item>
            <text:list-item>
              <text:p text:style-name="List_20_1_Content"> <text:span text:style-name="Strong_20_Emphasis">(3)</text:span> Lorsque vous partagez votre liste de tâches avec des utilisateurs internes, vous pouvez sélectionner le type d'accès dont ils peuvent disposer :</text:p>
              <text:list text:style-name="List_20_1">
                <text:list-item>
                  <text:p text:style-name="List_20_1_Content"> <text:span text:style-name="Strong_20_Emphasis">Gestionnaire</text:span> donne un accès total pour consulter et modifier le dossier.</text:p>
                </text:list-item>
                <text:list-item>
                  <text:p text:style-name="List_20_1_Content"> <text:span text:style-name="Strong_20_Emphasis">Administrateur</text:span> donne un accès total pour consulter, modifier, partager et retirer les partages du dossier.</text:p>
                </text:list-item>
                <text:list-item>
                  <text:p text:style-name="List_20_1_Content"> <text:span text:style-name="Strong_20_Emphasis">Visionneur</text:span> donne un accès en lecture seule. Les invités externes et le public sont limités à l'accès en lecture seule </text:p>
                </text:list-item>
              </text:list>
            </text:list-item>
            <text:list-item>
              <text:p text:style-name="List_20_1_Content"> <text:span text:style-name="Strong_20_Emphasis">(4)</text:span>  Un mail est envoyé aux personnes invitées, vous pouvez le personnaliser ici si vous le souhaitez</text:p>
            </text:list-item>
          </text:list>
        </text:list-item>
        <text:list-item>
          <text:p text:style-name="Numbering_20_1_Content_Last"> Cliquez sur <text:span text:style-name="Strong_20_Emphasis">OK</text:span> pour créer le partage et envoyer l'invitatio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fo:text-align="left" style:justify-single-word="fals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fo:text-align="left" style:justify-single-word="false"/>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zimbra:utilisation-des-taches</dc:title>
  </office:meta>
</office:document-meta>
</file>