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a818db01704b62261ecbae7f4a59a22.png"/>
  <manifest:file-entry manifest:media-type="image/png" manifest:full-path="Pictures/7a89a36cbbbf7ba677eae1ba942c4398.png"/>
  <manifest:file-entry manifest:media-type="image/png" manifest:full-path="Pictures/cb076c8faffa55d413bcdb5adee6f06c.png"/>
  <manifest:file-entry manifest:media-type="image/png" manifest:full-path="Pictures/6825bf58fd1865f2fadcf494c2df56ec.png"/>
  <manifest:file-entry manifest:media-type="image/png" manifest:full-path="Pictures/5a810afdb6a691b9513b786a5e6b24b8.png"/>
  <manifest:file-entry manifest:media-type="image/png" manifest:full-path="Pictures/06e41170d230cb3662bb14f0e07fe85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text:name="url_webmail" office:string-value="zimbra.sos-data.net"/>
      </text:user-field-decls>
      <text:h text:style-name="Heading_20_1" text:outline-level="1"><text:bookmark text:name="zimbra:zimbra-desktop"/><text:bookmark-start text:name="__RefHeading___zimbra-desktop_1"/><text:bookmark-start text:name="zimbra-desktop"/>Zimbra Desktop<text:bookmark-end text:name="__RefHeading___zimbra-desktop_1"/><text:bookmark-end text:name="zimbra-desktop"/></text:h>
      <text:p text:style-name="Text_20_body">Ce tutoriel, pas à pas, va vous permettre de configurer votre client de messagerie Zimbra Desktop.<text:line-break/>
Vous pouvez télécharger la dernière version gratuite de <text:span text:style-name="Strong_20_Emphasis">Zimbra Desktop</text:span> pour votre système d'exploitation. Pour cela rendez-vous sur la page http://www.zimbra.com/downloads/zd-downloads.html et en cliquant sur “<text:span text:style-name="Strong_20_Emphasis">Download</text:span>”.<text:line-break/>
Pour vous aider, n'hésitez pas à cliquez sur les “<text:span text:style-name="Strong_20_Emphasis">Imprim'écran</text:span>” en fin de chaque indication de manipulation.</text:p>
      <text:h text:style-name="Heading_20_2" text:outline-level="2"><text:bookmark-start text:name="__RefHeading___configuration-d-un-compte-de-messagerie_2"/><text:bookmark-start text:name="configuration-d-un-compte-de-messagerie"/>Configuration d'un compte de messagerie<text:bookmark-end text:name="__RefHeading___configuration-d-un-compte-de-messagerie_2"/><text:bookmark-end text:name="configuration-d-un-compte-de-messagerie"/></text:h>
      <text:list text:style-name="Numbering_20_1" text:continue-numbering="false">
        <text:list-item>
          <text:p text:style-name="Numbering_20_1_Content_First"> Ouvrez votre logiciel <text:span text:style-name="Strong_20_Emphasis">Zimbra Desktop</text:span>.</text:p>
        </text:list-item>
        <text:list-item>
          <text:p text:style-name="Numbering_20_1_Content"> Dans la première fenêtre après le lancement, cliquez sur le bouton “<text:span text:style-name="Strong_20_Emphasis">Ajouter un nouveau compte</text:span>”. <draw:frame draw:style-name="media" draw:name="0" text:anchor-type="as-char" draw:z-index="0" svg:width="2.6458333333333cm" svg:height="1.8563244965064cm"><draw:image xlink:href="Pictures/1a818db01704b62261ecbae7f4a59a22.png" xlink:type="simple" xlink:show="embed" xlink:actuate="onLoad"/></draw:frame></text:p>
        </text:list-item>
        <text:list-item>
          <text:p text:style-name="Numbering_20_1_Content"> Dans la deuxième fenêtre, vérifier que l'onglet “<text:span text:style-name="Strong_20_Emphasis">Ajouter un nouveau compte</text:span>” est sélectionné.</text:p>
        </text:list-item>
        <text:list-item>
          <text:p text:style-name="Numbering_20_1_Content"> Dans le champs “<text:span text:style-name="Strong_20_Emphasis">Type de compte</text:span>”, cliquez sur la liste déroulante “<text:span text:style-name="Strong_20_Emphasis">Sélectionner un type de compte…</text:span>” et choisissez “<text:span text:style-name="Strong_20_Emphasis">Zimbra</text:span>”. <draw:frame draw:style-name="media" draw:name="1" text:anchor-type="as-char" draw:z-index="1" svg:width="2.6458333333333cm" svg:height="1.0242971278317cm"><draw:image xlink:href="Pictures/7a89a36cbbbf7ba677eae1ba942c4398.png" xlink:type="simple" xlink:show="embed" xlink:actuate="onLoad"/></draw:frame></text:p>
        </text:list-item>
        <text:list-item>
          <text:p text:style-name="Numbering_20_1_Content"> La nouvelle page qui s'affiche va nous permettre d'indiquer les informations nécessaires au bon fonctionnement de votre compte de messagerie : <draw:frame draw:style-name="media" draw:name="2" text:anchor-type="as-char" draw:z-index="2" svg:width="2.6458333333333cm" svg:height="2.0225204498978cm"><draw:image xlink:href="Pictures/cb076c8faffa55d413bcdb5adee6f06c.png" xlink:type="simple" xlink:show="embed" xlink:actuate="onLoad"/></draw:frame></text:p>
          <text:list text:style-name="Numbering_20_1">
            <text:list-item>
              <text:p text:style-name="Numbering_20_1_Content"> Pour le champs “<text:span text:style-name="Strong_20_Emphasis">Nom du compte</text:span>”, indiquez le nom que vous souhaitez faire apparaître lorsqu'un destinataire reçoit votre e-mail (1).</text:p>
            </text:list-item>
            <text:list-item>
              <text:p text:style-name="Numbering_20_1_Content"> Pour le champs “<text:span text:style-name="Strong_20_Emphasis">Adresse de messagerie</text:span>”, indiquez l'adresse e-mail qui vous a été fournie (2).</text:p>
            </text:list-item>
            <text:list-item>
              <text:p text:style-name="Numbering_20_1_Content"> Pour le champs “<text:span text:style-name="Strong_20_Emphasis">Mot de passe</text:span>”, saisissez le mot de passe qui vous a été fourni (3).</text:p>
            </text:list-item>
            <text:list-item>
              <text:p text:style-name="Numbering_20_1_Content"> Pour le champs “<text:span text:style-name="Strong_20_Emphasis">serveur de courrier entrant</text:span>” (4), indiquez “<text:span text:style-name="Strong_20_Emphasis"><text:user-field-get text:name="url_webmail">zimbra.sos-data.net</text:user-field-get></text:span>”</text:p>
            </text:list-item>
            <text:list-item>
              <text:p text:style-name="Numbering_20_1_Content"> Pour le champs “<text:span text:style-name="Strong_20_Emphasis">Port</text:span>”, laissez le choix “<text:span text:style-name="Strong_20_Emphasis">443</text:span>” (5).</text:p>
            </text:list-item>
            <text:list-item>
              <text:p text:style-name="Numbering_20_1_Content"> Pour le champs “<text:span text:style-name="Strong_20_Emphasis">Sécurité</text:span>”, vérifiez que la case “<text:span text:style-name="Strong_20_Emphasis">SSL</text:span>” est bien cochée (6).</text:p>
            </text:list-item>
            <text:list-item>
              <text:p text:style-name="Numbering_20_1_Content"> Pour les champs “<text:span text:style-name="Strong_20_Emphasis">Vérifiez vos messages</text:span>” et “<text:span text:style-name="Strong_20_Emphasis">Synchronisation des mails</text:span>”, laissez le choix par défaut (7)</text:p>
            </text:list-item>
            <text:list-item>
              <text:p text:style-name="Numbering_20_1_Content"> Validez en cliquant sur le bouton “<text:span text:style-name="Strong_20_Emphasis">Valider et Enregistrer</text:span>” pour terminer la création du compte (8).</text:p>
            </text:list-item>
          </text:list>
        </text:list-item>
        <text:list-item>
          <text:p text:style-name="Numbering_20_1_Content"> Votre compte est désormais configurer, il ne vous reste plus qu'à executer Zimbra Desktop en cliquant sur le bouton “<text:span text:style-name="Strong_20_Emphasis">Lancer Desktop</text:span>”. <draw:frame draw:style-name="media" draw:name="3" text:anchor-type="as-char" draw:z-index="3" svg:width="2.6458333333333cm" svg:height="1.4946178409559cm"><draw:image xlink:href="Pictures/6825bf58fd1865f2fadcf494c2df56ec.png" xlink:type="simple" xlink:show="embed" xlink:actuate="onLoad"/></draw:frame></text:p>
        </text:list-item>
        <text:list-item>
          <text:p text:style-name="Numbering_20_1_Content_Last"> Votre compte de messagerie est désormais opérationnel sur votre client <text:span text:style-name="Strong_20_Emphasis">Zimbra Desktop</text:span>.</text:p>
        </text:list-item>
      </text:list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Si vous venez d'installer “<text:span text:style-name="Strong_20_Emphasis">Zimbra Desktop</text:span>”, il se peut que l'interface soit en anglais.<text:line-break/>
Pour corriger cela, effectuez les manipulations suivantes : <draw:frame draw:style-name="media" draw:name="4" text:anchor-type="as-char" draw:z-index="4" svg:width="2.6458333333333cm" svg:height="1.5882074420677cm"><draw:image xlink:href="Pictures/5a810afdb6a691b9513b786a5e6b24b8.png" xlink:type="simple" xlink:show="embed" xlink:actuate="onLoad"/></draw:frame></text:p><text:list text:style-name="Numbering_20_1" text:continue-numbering="false"><text:list-item><text:p text:style-name="Numbering_20_1_Content_First"> Cliquez sur l'onglet “<text:span text:style-name="Strong_20_Emphasis">Preferences</text:span>” (1).</text:p></text:list-item><text:list-item><text:p text:style-name="Numbering_20_1_Content"> Dans la liste déroulantes “<text:span text:style-name="Strong_20_Emphasis">language</text:span>” (2), sélectionnez “<text:span text:style-name="Strong_20_Emphasis">français</text:span>” (3).</text:p></text:list-item><text:list-item><text:p text:style-name="Numbering_20_1_Content"> Cliquez sur le bouton “<text:span text:style-name="Strong_20_Emphasis">Save</text:span>” pour enregistrer la modification (4).</text:p></text:list-item><text:list-item><text:p text:style-name="Numbering_20_1_Content"> Une fenêtre “<text:span text:style-name="Strong_20_Emphasis">Warning</text:span>” apparaîtra vous demandant si vous souhaitez recharger l'interface afin de l'afficher dans la nouvelle langue, cliquez sur “<text:span text:style-name="Strong_20_Emphasis">Yes</text:span>”.<draw:frame draw:style-name="media" draw:name="5" text:anchor-type="as-char" draw:z-index="5" svg:width="2.6458333333333cm" svg:height="0.85761494252874cm"><draw:image xlink:href="Pictures/06e41170d230cb3662bb14f0e07fe85b.png" xlink:type="simple" xlink:show="embed" xlink:actuate="onLoad"/></draw:frame></text:p></text:list-item><text:list-item><text:p text:style-name="Numbering_20_1_Content_Last"> L'interface est désormais en <text:span text:style-name="Strong_20_Emphasis">Français</text:span>.</text:p></text:list-item></text:list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zimbra:zimbra-desktop</dc:title>
  </office:meta>
</office:document-meta>
</file>